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4" style:parent-style-name="Zadanifontodlomka" style:family="text">
      <style:text-properties fo:font-style="italic" style:font-style-asian="italic" style:font-style-complex="italic"/>
    </style:style>
    <style:style style:name="P5" style:parent-style-name="Standard" style:family="paragraph">
      <style:text-properties fo:font-style="italic" style:font-style-asian="italic" style:font-style-complex="italic"/>
    </style:style>
    <style:style style:name="T6" style:parent-style-name="Zadanifontodlomka" style:family="text">
      <style:text-properties fo:font-style="italic" style:font-style-asian="italic" style:font-style-complex="italic"/>
    </style:style>
    <style:style style:name="T7" style:parent-style-name="Zadanifontodlomka" style:family="text">
      <style:text-properties fo:font-style="italic" style:font-style-asian="italic" style:font-style-complex="italic"/>
    </style:style>
    <style:style style:name="P8" style:parent-style-name="Standard" style:family="paragraph">
      <style:text-properties fo:font-style="italic" style:font-style-asian="italic" style:font-style-complex="italic"/>
    </style:style>
    <style:style style:name="T9" style:parent-style-name="Zadanifontodlomka" style:family="text">
      <style:text-properties fo:font-style="italic" style:font-style-asian="italic" style:font-style-complex="italic"/>
    </style:style>
    <style:style style:name="P10" style:parent-style-name="Standard" style:family="paragraph">
      <style:text-properties fo:font-style="italic" style:font-style-asian="italic" style:font-style-complex="italic"/>
    </style:style>
    <style:style style:name="T11" style:parent-style-name="Zadanifontodlomka" style:family="text">
      <style:text-properties fo:font-style="italic" style:font-style-asian="italic" style:font-style-complex="italic"/>
    </style:style>
    <style:style style:name="P12" style:parent-style-name="Standard" style:family="paragraph">
      <style:text-properties fo:font-style="italic" style:font-style-asian="italic" style:font-style-complex="italic"/>
    </style:style>
    <style:style style:name="P13" style:parent-style-name="Standard" style:family="paragraph">
      <style:text-properties fo:font-style="italic" style:font-style-asian="italic" style:font-style-complex="italic"/>
    </style:style>
    <style:style style:name="T14" style:parent-style-name="Zadanifontodlomka" style:family="text">
      <style:text-properties fo:font-style="italic" style:font-style-asian="italic" style:font-style-complex="italic"/>
    </style:style>
    <style:style style:name="T15" style:parent-style-name="Zadanifontodlomka" style:family="text">
      <style:text-properties fo:font-style="italic" style:font-style-asian="italic" style:font-style-complex="italic"/>
    </style:style>
    <style:style style:name="T16" style:parent-style-name="Zadanifontodlomka" style:family="text">
      <style:text-properties fo:font-style="italic" style:font-style-asian="italic" style:font-style-complex="italic"/>
    </style:style>
  </office:automatic-styles>
  <office:body>
    <office:text text:use-soft-page-breaks="true">
      <text:p text:style-name="P1">BOŽIĆ PO PAŠKI</text:p>
      <text:p text:style-name="P2"><text:s text:c="13"/>Biljana Komes</text:p>
      <text:p text:style-name="P3"/>
      <text:p text:style-name="Standard"/>
      <text:p text:style-name="Standard">Osobe:</text:p>
      <text:p text:style-name="Standard"/>
      <text:p text:style-name="Standard">DED</text:p>
      <text:p text:style-name="Standard">NANA</text:p>
      <text:p text:style-name="Standard">OTAC IVE</text:p>
      <text:p text:style-name="Standard">MAT MARIJA</text:p>
      <text:p text:style-name="Standard">BARBA MATE</text:p>
      <text:p text:style-name="Standard">TETA TONICA</text:p>
      <text:p text:style-name="Standard">STARA NANA</text:p>
      <text:p text:style-name="Standard">DICA: ANTE, FRANE, MARKO, JELICA, DUMICA, BEPINA</text:p>
      <text:p text:style-name="Standard"/>
      <text:p text:style-name="Standard">(ČITAČ)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Na badnju vecer, fameja sedi za stolon: ded i<text:s/>nana, otac i mat, barba i teta. Dica se igraju okolo po kuči, a stara nana sidi u kantun na stolcić i moli Boga.</text:p>
      <text:p text:style-name="Standard">Paričivaju se za poč na polnočnicu.</text:p>
      <text:p text:style-name="Standard"/>
      <text:p text:style-name="Standard"/>
      <text:p text:style-name="Standard">DED:<text:tab/><text:tab/>Baš je bi dobar bakalaj! Fal Bogu dragomu, lipo smo se najili.</text:p>
      <text:p text:style-name="Standard">NANA:<text:s/><text:tab/>Neka nan dragi Bog da i dogodišča vako. Nevista, jesi sfrigala frite?</text:p>
      <text:p text:style-name="Standard">MARIJA:<text:tab/>Jesan, majko. Evoga, kušajte.<text:s/><text:span text:style-name="T4">(Stavlja na stol.)</text:span></text:p>
      <text:p text:style-name="Standard"><text:tab/><text:tab/>Ala dica, orte i vi ist frite dok su teple!</text:p>
      <text:p text:style-name="Standard"/>
      <text:p text:style-name="P5">(Djeca dotrče i uzimaju frite.)</text:p>
      <text:p text:style-name="Standard"/>
      <text:p text:style-name="Standard">TONICA:<text:tab/>Lipo su ti ispale frite, kunjada. Kušaj, Mate i ti.<text:s/><text:span text:style-name="T6">(Daje mužu.)</text:span></text:p>
      <text:p text:style-name="Standard">NANA<text:s/><text:span text:style-name="T7">(nosi staroj nani)</text:span>: Na, kušajte i Vi frite.</text:p>
      <text:p text:style-name="Standard">STARA NANA: Fala ti, čerce.</text:p>
      <text:p text:style-name="Standard">ANTE:<text:tab/><text:tab/>Ajmo se cakod igrat.</text:p>
      <text:p text:style-name="Standard">FRANE:<text:s/><text:tab/>Ajmo na Svako gožje spas.</text:p>
      <text:p text:style-name="Standard">JELICA:<text:tab/>Ala ja lovin.</text:p>
      <text:p text:style-name="Standard">MARKO:<text:tab/>Mama, moremo se čapat i za lumacu?</text:p>
      <text:p text:style-name="Standard">MARIJA:<text:s/><text:tab/>Gedajte mi razbit tub. Jedva san ga ocistila. Da<text:s/>se niste popacali u lumacu!</text:p>
      <text:p text:style-name="Standard">TONICA:<text:tab/>Imate kaj mora gožja po kuči za čapat se.</text:p>
      <text:p text:style-name="Standard">DUMICA:<text:tab/>A moremo se čapat za mulite?</text:p>
      <text:p text:style-name="Standard">NANA:<text:tab/>Morete. Samo ko nisu vruče.</text:p>
      <text:p text:style-name="Standard">BEPINA:<text:tab/>A ja bi se igrala na Daj mi koko vode ili na Takalo.</text:p>
      <text:p text:style-name="Standard">DED:<text:s/><text:tab/><text:tab/>Namo van je orihov, ko čete se<text:s/>igrat na Takalo.</text:p>
      <text:p text:style-name="Standard">ANTE:<text:tab/><text:tab/>A da se igramo na Sakrivacice?</text:p>
      <text:p text:style-name="Standard">DUMICA:<text:tab/>A di češ se sakrivat? Vode u kuhinju nimaš di, a namo u kompru je škuro.</text:p>
      <text:p text:style-name="Standard">JELICA:<text:s/><text:tab/>Bilo bi boje da nan stara nana cakod pripovida.</text:p>
      <text:p text:style-name="Standard">FRANE:<text:tab/>Ja bi od Silbijanič Janka.</text:p>
      <text:p text:style-name="Standard">STARA NANA:<text:s/><text:tab/>Kad se ženi<text:s/>Silbijanič Janko</text:p>
      <text:p text:style-name="Standard"><text:tab/><text:tab/><text:tab/>Sve obajde sela i gradove.</text:p>
      <text:p text:style-name="Standard"><text:tab/><text:tab/><text:tab/>Al ne najde za sebe divojku</text:p>
      <text:p text:style-name="Standard"><text:tab/><text:tab/><text:tab/>Veče jednu janju Tomišvarku.</text:p>
      <text:p text:style-name="Standard"><text:tab/><text:tab/><text:tab/>Prosio je i prstenovo</text:p>
      <text:p text:style-name="Standard"><text:tab/><text:tab/><text:tab/>I zdravo se natrag povratio.</text:p>
      <text:p text:style-name="Standard">BEPINA (prekida nanu staru): A ja bi od Anice divojke.</text:p>
      <text:p text:style-name="Standard">MARKO:<text:s/><text:tab/>Boje je o Svetomu Jurju.</text:p>
      <text:p text:style-name="Standard">MARIJA:<text:s/><text:tab/>Puste, dica, staru nanu na miru, neka moli Boga.</text:p>
      <text:p text:style-name="Standard">TONICA:<text:s/><text:tab/>A i triba se poč paričat za polnočnicu.</text:p>
      <text:p text:style-name="Standard">MARIJA:<text:tab/>Ajmo dico. Ala Ante, Frane, Jelica, Bepina.</text:p>
      <text:p text:style-name="Standard">TONICA:<text:s/><text:tab/>Marko, Dumica, ajmo se ča obuč.</text:p>
      <text:p text:style-name="Standard">IVE:<text:s/><text:tab/><text:tab/>Ajmo mi još jednu bevandu popit dok se oni obuceju. Moremo i zapivat.</text:p>
      <text:p text:style-name="Standard">MATE:<text:s/><text:tab/>U moj drob, u tvoje zdravje, brate.</text:p>
      <text:p text:style-name="Standard">IVE:<text:tab/><text:tab/>U zdravje, čače!</text:p>
      <text:p text:style-name="Standard">DED:<text:tab/><text:tab/>U zdravje, dico moja.</text:p>
      <text:p text:style-name="Standard"/>
      <text:p text:style-name="Standard">*********</text:p>
      <text:p text:style-name="Standard"/>
      <text:p text:style-name="Standard"/>
      <text:p text:style-name="Standard"/>
      <text:p text:style-name="Standard"/>
      <text:p text:style-name="Standard"/>
      <text:p text:style-name="Standard">IVE:<text:s/><text:tab/><text:tab/>Marija, jesi mi šumprešala košuju?</text:p>
      <text:p text:style-name="Standard">MARIJA:<text:s/><text:tab/>Evo Ive, vo ti je košuja. Na i tebi Mate. Tonica doli obucuje dicu.</text:p>
      <text:p text:style-name="Standard"/>
      <text:p text:style-name="P8">(Dolaze djeca i teta Tonica.)</text:p>
      <text:p text:style-name="Standard"/>
      <text:p text:style-name="Standard">NANA:<text:s/><text:tab/>Tonica, zac nisi obukla onaj boji jaketin ca ti ga je lani ušila teta Peranika?</text:p>
      <text:p text:style-name="Standard">TONICA:<text:tab/>Noga cuvan za karneval.</text:p>
      <text:p text:style-name="Standard">DED:<text:s/><text:tab/><text:tab/>Toga ti tvoga, ca je karneval veći od Božića?!</text:p>
      <text:p text:style-name="Standard">MATE:<text:s/><text:tab/>Pravo čače govoriju. Pojdi obuč toga bojega.<text:s/>Ali lešto. Još malo pa moramo partit,</text:p>
      <text:p text:style-name="Standard"><text:tab/><text:tab/>da ne zakasnimo.</text:p>
      <text:p text:style-name="Standard"/>
      <text:p text:style-name="Standard">*********</text:p>
      <text:p text:style-name="Standard"/>
      <text:p text:style-name="Standard">MARIJA<text:s/><text:span text:style-name="T9">(gleda kroz prozor)</text:span>:</text:p>
      <text:p text:style-name="Standard"><text:tab/><text:tab/>Dica, teta Perina je stala na barkun. Čestitajte je Božič, biče je drago.</text:p>
      <text:p text:style-name="Standard">BEPINA:<text:s/><text:tab/>Mama, ali još ni Božič.</text:p>
      <text:p text:style-name="Standard">MARIJA:<text:tab/>Ma neka, sutra je, ali vi unaprid čestitajte, veselit če se.</text:p>
      <text:p text:style-name="Standard"/>
      <text:p text:style-name="P10">(Djeca prema prozoru)</text:p>
      <text:p text:style-name="Standard"/>
      <text:p text:style-name="Standard">DICA:<text:s/><text:tab/>Teta Perina! Na dobro van došlo Isusovo porojenje!</text:p>
      <text:p text:style-name="Standard"/>
      <text:p text:style-name="Standard">IVE:<text:s/><text:tab/><text:tab/>Ca van je rekla teta Perina?</text:p>
      <text:p text:style-name="Standard">MARKO<text:s/><text:span text:style-name="T11">(oponaša)</text:span>: Ajme kako su vas lipo naucili otac i mat!</text:p>
      <text:p text:style-name="Standard"/>
      <text:p text:style-name="P12">(Svi se smiju)</text:p>
      <text:p text:style-name="P13"/>
      <text:p text:style-name="Standard">MARIJA:<text:tab/>Jesan van rekla da če je bit drago!</text:p>
      <text:p text:style-name="Standard">TONICA<text:s/><text:span text:style-name="T14">(vraća se)</text:span>: Je mi sad vako dobro?</text:p>
      <text:p text:style-name="Standard">MARIJA:<text:s/><text:tab/>Je, Tonica. Pravo su sekrva rakli. Lipši ti je taj Jaketin.</text:p>
      <text:p text:style-name="Standard">DED:<text:s/><text:tab/><text:tab/>Ala, ajmo ča na polnočnicu. Pojdi, Mate, užgat fral da nan se vidi hodit. Greš i ti<text:s/><text:tab/><text:tab/><text:tab/>Franica š namin?</text:p>
      <text:p text:style-name="Standard">NANA:<text:tab/>Ajme Pavel, trudna<text:s/>san. Umorila san se danaska. Poču ja sutra na velu misu.</text:p>
      <text:p text:style-name="Standard"><text:tab/><text:tab/>Ja i stara nana čemo ostat doma kuču cuvat.</text:p>
      <text:p text:style-name="Standard">DED:<text:s/><text:tab/><text:tab/>Dobro, ajmo mi onda. Dobra noč!<text:s/><text:span text:style-name="T15">(staroj nani)<text:s/></text:span>Majko, dobra noč!</text:p>
      <text:p text:style-name="Standard">STARA NANA: Dobra noč, dico moja!<text:s/><text:span text:style-name="T16">(Odlaze.)</text:span></text:p>
      <text:p text:style-name="Standard"/>
      <text:p text:style-name="Standard">*********</text:p>
      <text:p text:style-name="Standard"/>
      <text:p text:style-name="Standard">(prema publici)</text:p>
      <text:p text:style-name="Standard"/>
      <text:p text:style-name="Standard">TONICA:<text:tab/>Ajme, pogajte koliko je naroda pred crikvon!</text:p>
      <text:p text:style-name="Standard">MARIJA:<text:s/><text:tab/>Bože moj, svas svit je na pijacu!</text:p>
      <text:p text:style-name="Standard">IVE:<text:tab/><text:tab/>Dica, no su van šantuli namo. Pozdravijte ih.</text:p>
      <text:p text:style-name="Standard">MATE:<text:tab/>Mala, no ti je šantula Mandica. Javije se.</text:p>
      <text:p text:style-name="Standard">DED:<text:s/><text:tab/><text:tab/>Vo gre ancipret. Berzo. Pozdravijte ga!</text:p>
      <text:p text:style-name="Standard">SVI.<text:s/><text:tab/><text:tab/>Faljen Isus!</text:p>
      <text:p text:style-name="Standard">DICA:<text:tab/><text:tab/>No su nan susedi!</text:p>
      <text:p text:style-name="Standard">ANTE:<text:tab/><text:tab/>Čestitajmo in Božič!</text:p>
      <text:p text:style-name="Standard">SVI:<text:s/><text:tab/><text:tab/>Na dobro van došlo Isusovo porojenje!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A Perla Pag</meta:initial-creator>
    <dc:creator>Sanja Dobrijević</dc:creator>
    <meta:creation-date>2020-10-09T10:39:00Z</meta:creation-date>
    <dc:date>2026-06-30T09:22:00Z</dc:date>
    <meta:template xlink:href="Normal" xlink:type="simple"/>
    <meta:editing-cycles>6</meta:editing-cycles>
    <meta:editing-duration>PT3360S</meta:editing-duration>
    <meta:document-statistic meta:page-count="1" meta:paragraph-count="7" meta:word-count="583" meta:character-count="3905" meta:row-count="27" meta:non-whitespace-character-count="3329"/>
  </office:meta>
</office:document-meta>
</file>