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8pt" style:font-size-asian="18pt" style:font-size-complex="18pt"/>
    </style:style>
    <style:style style:name="P2" style:parent-style-name="Standard" style:family="paragraph">
      <style:paragraph-properties fo:text-align="center"/>
    </style:style>
    <style:style style:name="T3" style:parent-style-name="Zadanifontodlomka" style:family="text">
      <style:text-properties fo:font-weight="bold" style:font-weight-asian="bold" style:font-weight-complex="bold" fo:font-size="18pt" style:font-size-asian="18pt" style:font-size-complex="18pt"/>
    </style:style>
    <style:style style:name="T4" style:parent-style-name="Zadanifontodlomka" style:family="text">
      <style:text-properties fo:font-size="14pt" style:font-size-asian="14pt" style:font-size-complex="14pt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7" style:parent-style-name="Standard" style:family="paragraph">
      <style:text-properties fo:font-style="italic" style:font-style-asian="italic" style:font-style-complex="italic"/>
    </style:style>
    <style:style style:name="T8" style:parent-style-name="Zadanifontodlomka" style:family="text">
      <style:text-properties fo:font-style="italic" style:font-style-asian="italic" style:font-style-complex="italic"/>
    </style:style>
    <style:style style:name="T9" style:parent-style-name="Zadanifontodlomka" style:family="text">
      <style:text-properties fo:font-style="italic" style:font-style-asian="italic" style:font-style-complex="italic"/>
    </style:style>
    <style:style style:name="T10" style:parent-style-name="Zadanifontodlomka" style:family="text">
      <style:text-properties fo:font-style="italic" style:font-style-asian="italic" style:font-style-complex="italic"/>
    </style:style>
    <style:style style:name="T11" style:parent-style-name="Zadanifontodlomka" style:family="text">
      <style:text-properties fo:font-style="italic" style:font-style-asian="italic" style:font-style-complex="italic"/>
    </style:style>
    <style:style style:name="P12" style:parent-style-name="Standard" style:list-style-name="LFO1" style:family="paragraph"/>
    <style:style style:name="T13" style:parent-style-name="Zadanifontodlomka" style:family="text">
      <style:text-properties fo:font-style="italic" style:font-style-asian="italic" style:font-style-complex="italic"/>
    </style:style>
    <style:style style:name="T14" style:parent-style-name="Zadanifontodlomka" style:family="text">
      <style:text-properties fo:font-style="italic" style:font-style-asian="italic" style:font-style-complex="italic"/>
    </style:style>
    <style:style style:name="P15" style:parent-style-name="Standard" style:family="paragraph">
      <style:text-properties fo:font-style="italic" style:font-style-asian="italic" style:font-style-complex="italic"/>
    </style:style>
    <style:style style:name="P16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17" style:parent-style-name="Standard" style:family="paragraph">
      <style:text-properties fo:font-style="italic" style:font-style-asian="italic" style:font-style-complex="italic"/>
    </style:style>
    <style:style style:name="P18" style:parent-style-name="Standard" style:family="paragraph">
      <style:text-properties fo:font-style="italic" style:font-style-asian="italic" style:font-style-complex="italic"/>
    </style:style>
    <style:style style:name="P19" style:parent-style-name="Standard" style:family="paragraph">
      <style:text-properties fo:font-style="italic" style:font-style-asian="italic" style:font-style-complex="italic"/>
    </style:style>
    <style:style style:name="P20" style:parent-style-name="Standard" style:family="paragraph">
      <style:text-properties fo:font-style="italic" style:font-style-asian="italic" style:font-style-complex="italic"/>
    </style:style>
    <style:style style:name="P21" style:parent-style-name="Standard" style:family="paragraph">
      <style:text-properties fo:font-style="italic" style:font-style-asian="italic" style:font-style-complex="italic"/>
    </style:style>
    <style:style style:name="P22" style:parent-style-name="Standard" style:family="paragraph">
      <style:text-properties fo:font-style="italic" style:font-style-asian="italic" style:font-style-complex="italic"/>
    </style:style>
    <style:style style:name="P23" style:parent-style-name="Standard" style:family="paragraph">
      <style:text-properties fo:font-style="italic" style:font-style-asian="italic" style:font-style-complex="italic"/>
    </style:style>
    <style:style style:name="P24" style:parent-style-name="Standard" style:family="paragraph">
      <style:text-properties fo:font-style="italic" style:font-style-asian="italic" style:font-style-complex="italic"/>
    </style:style>
    <style:style style:name="P25" style:parent-style-name="Standard" style:family="paragraph">
      <style:text-properties fo:font-style="italic" style:font-style-asian="italic" style:font-style-complex="italic"/>
    </style:style>
    <style:style style:name="P26" style:parent-style-name="Standard" style:family="paragraph">
      <style:text-properties fo:font-style="italic" style:font-style-asian="italic" style:font-style-complex="italic"/>
    </style:style>
    <style:style style:name="P27" style:parent-style-name="Standard" style:family="paragraph">
      <style:text-properties fo:font-style="italic" style:font-style-asian="italic" style:font-style-complex="italic"/>
    </style:style>
    <style:style style:name="P28" style:parent-style-name="Standard" style:family="paragraph">
      <style:text-properties fo:font-style="italic" style:font-style-asian="italic" style:font-style-complex="italic"/>
    </style:style>
    <style:style style:name="P29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30" style:parent-style-name="Standard" style:family="paragraph">
      <style:text-properties fo:font-style="italic" style:font-style-asian="italic" style:font-style-complex="italic"/>
    </style:style>
    <style:style style:name="P31" style:parent-style-name="Standard" style:family="paragraph">
      <style:text-properties fo:font-style="italic" style:font-style-asian="italic" style:font-style-complex="italic"/>
    </style:style>
    <style:style style:name="P32" style:parent-style-name="Standard" style:list-style-name="LFO1" style:family="paragraph"/>
    <style:style style:name="P33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34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35" style:parent-style-name="Standard" style:family="paragraph">
      <style:text-properties fo:font-style="italic" style:font-style-asian="italic" style:font-style-complex="italic"/>
    </style:style>
    <style:style style:name="P36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P37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38" style:parent-style-name="Standard" style:family="paragraph">
      <style:text-properties fo:font-style="italic" style:font-style-asian="italic" style:font-style-complex="italic"/>
    </style:style>
    <style:style style:name="P39" style:parent-style-name="Standard" style:family="paragraph">
      <style:text-properties fo:font-style="italic" style:font-style-asian="italic" style:font-style-complex="italic"/>
    </style:style>
    <style:style style:name="T40" style:parent-style-name="Zadanifontodlomka" style:family="text">
      <style:text-properties fo:font-style="italic" style:font-style-asian="italic" style:font-style-complex="italic"/>
    </style:style>
    <style:style style:name="P41" style:parent-style-name="Standard" style:list-style-name="LFO1" style:family="paragraph"/>
    <style:style style:name="P42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43" style:parent-style-name="Standard" style:family="paragraph">
      <style:text-properties fo:font-style="italic" style:font-style-asian="italic" style:font-style-complex="italic"/>
    </style:style>
    <style:style style:name="P44" style:parent-style-name="Standard" style:family="paragraph">
      <style:text-properties fo:font-style="italic" style:font-style-asian="italic" style:font-style-complex="italic"/>
    </style:style>
    <style:style style:name="P45" style:parent-style-name="Standard" style:family="paragraph">
      <style:text-properties fo:font-style="italic" style:font-style-asian="italic" style:font-style-complex="italic"/>
    </style:style>
    <style:style style:name="P46" style:parent-style-name="Standard" style:list-style-name="LFO1" style:family="paragraph"/>
    <style:style style:name="P47" style:parent-style-name="Standard" style:family="paragraph">
      <style:paragraph-properties fo:text-align="center"/>
    </style:style>
    <style:style style:name="T48" style:parent-style-name="Zadanifontodlomka" style:family="text">
      <style:text-properties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JUBAV PO PAŠKI</text:p>
      <text:p text:style-name="P2"><text:span text:style-name="T3"><text:s text:c="30"/></text:span><text:span text:style-name="T4">Biljana Komes</text:span></text:p>
      <text:p text:style-name="P5"/>
      <text:p text:style-name="Standard"/>
      <text:p text:style-name="Standard">LICA:<text:tab/><text:tab/>DJECA:<text:tab/>KATE</text:p>
      <text:p text:style-name="Standard"><text:tab/><text:tab/><text:tab/><text:tab/>DORA</text:p>
      <text:p text:style-name="Standard"><text:tab/><text:tab/><text:tab/><text:tab/>JOSIP</text:p>
      <text:p text:style-name="Standard"><text:tab/><text:tab/><text:tab/><text:tab/>LUIĐI</text:p>
      <text:p text:style-name="Standard"/>
      <text:p text:style-name="Standard"><text:tab/><text:tab/>ODRASLI:<text:tab/>MATIJA</text:p>
      <text:p text:style-name="Standard"><text:tab/><text:tab/><text:tab/><text:tab/>LUCE</text:p>
      <text:p text:style-name="Standard"><text:tab/><text:tab/><text:tab/><text:tab/>IVE</text:p>
      <text:p text:style-name="Standard"><text:tab/><text:tab/><text:tab/><text:tab/>MATE</text:p>
      <text:p text:style-name="Standard"><text:tab/><text:tab/><text:tab/><text:tab/>MARICA</text:p>
      <text:p text:style-name="Standard"><text:tab/><text:tab/><text:tab/><text:tab/>KARMELA</text:p>
      <text:p text:style-name="Standard"><text:tab/><text:tab/><text:tab/><text:tab/>LUKA</text:p>
      <text:p text:style-name="Standard"><text:tab/><text:tab/><text:tab/><text:tab/>FRANE</text:p>
      <text:p text:style-name="Standard"><text:tab/><text:tab/><text:tab/><text:tab/>NANA BERNICA</text:p>
      <text:p text:style-name="Standard"><text:tab/><text:tab/><text:tab/><text:tab/>MAT</text:p>
      <text:p text:style-name="Standard"><text:tab/><text:tab/><text:tab/><text:tab/>MLADIĆI</text:p>
      <text:p text:style-name="Standard"><text:tab/><text:tab/><text:tab/><text:tab/>SVOJTA (za prosidbu)</text:p>
      <text:p text:style-name="Standard"><text:tab/><text:tab/><text:tab/><text:tab/>UKUĆANI</text:p>
      <text:p text:style-name="Standard"/>
      <text:p text:style-name="P6">1.<text:s/>SCENA: DJEČJA IGRA</text:p>
      <text:p text:style-name="Standard"/>
      <text:p text:style-name="P7">(Djeca se igraju na ulici loptom. Malo zastanu.)</text:p>
      <text:p text:style-name="Standard"/>
      <text:p text:style-name="Standard">KATE:<text:tab/><text:tab/>Uganajte ca je vo: Škrinjica minjica u nju cini ingungan.</text:p>
      <text:p text:style-name="Standard">JOSIP:<text:tab/><text:tab/>Škatula.<text:s/><text:span text:style-name="T8">(Kate niječe glavom.)</text:span></text:p>
      <text:p text:style-name="Standard">DORA:<text:tab/>Kredenca.<text:s/><text:span text:style-name="T9">(Opet niječe.)</text:span></text:p>
      <text:p text:style-name="Standard">LUIĐI:<text:tab/>A reci ca je.</text:p>
      <text:p text:style-name="Standard">KATE:<text:tab/><text:tab/>Mendula.</text:p>
      <text:p text:style-name="Standard">LUIĐI<text:s/><text:span text:style-name="T10">(prema J</text:span><text:span text:style-name="T11">osipu)</text:span>: Daj mi malo tvoju boču.</text:p>
      <text:p text:style-name="Standard">JOSIP:<text:tab/><text:tab/>Ne dan. Neka ti mat kupi, pa češ imat.</text:p>
      <text:p text:style-name="Standard">LUIĐI:<text:tab/>Neka, neka, vidiš kakov si. Doče jajce na takajce.</text:p>
      <text:p text:style-name="Standard">DORA:<text:tab/>No gre teta Matija. Ajmo je se rugat.</text:p>
      <text:p text:style-name="Standard">SVI:<text:tab/><text:tab/>Teta Matija, visiju van štrajnciči!</text:p>
      <text:p text:style-name="Standard">MATIJA:<text:tab/>Marš, šporka<text:s/>mularija! To su vas otac i mat naucili krejance?!</text:p>
      <text:p text:style-name="Standard">LUCE:<text:tab/><text:tab/>A ne juti se, Matija, pusti dicu. Nisu oni zlocesti, samo voliju dešpetat.</text:p>
      <text:p text:style-name="Standard"/>
      <text:list text:style-name="LFO1" text:continue-numbering="true">
        <text:list-item>
          <text:p text:style-name="P12">pjesma TAKOVI SMO PA CA</text:p>
        </text:list-item>
      </text:list>
      <text:p text:style-name="Standard"/>
      <text:p text:style-name="Standard">DORA:<text:tab/>Ajmo se, dica, igrat na Svako gožje spas!</text:p>
      <text:p text:style-name="Standard">KATE:<text:tab/><text:tab/>Neču. Ja bi na sakrivacice.</text:p>
      <text:p text:style-name="Standard">JOSIP:<text:tab/><text:tab/>Boje je<text:s/>ne dercanje!<text:s/><text:span text:style-name="T13">(Svađaju se.)</text:span></text:p>
      <text:p text:style-name="Standard">MATIJA:<text:tab/>Ca se karate? Orte ča!</text:p>
      <text:p text:style-name="Standard">LUCE:<text:tab/><text:tab/>Pusti ih neka se igraju. Božični dani su. Neka se dica veseliju.</text:p>
      <text:p text:style-name="Standard">MATIJA:<text:tab/>Neka greju doli na Katine dešpetat. Dodijali su mi!</text:p>
      <text:p text:style-name="Standard">DJECA<text:s/><text:span text:style-name="T14">(zagrljeni pjevaju)</text:span>:<text:s/><text:tab/>Ajmo na Katine, okolo bambine</text:p>
      <text:p text:style-name="Standard"><text:tab/><text:tab/><text:tab/><text:tab/>Triput sedan dvadeset i jedan.</text:p>
      <text:p text:style-name="Standard"/>
      <text:p text:style-name="P15">(Ponavljaju dvaput, odlaze. Dolaze mladići. Pjevaju...)</text:p>
      <text:p text:style-name="P16">2. SCENA: MLADIĆI</text:p>
      <text:p text:style-name="Standard"/>
      <text:p text:style-name="Standard">IVE:<text:tab/><text:tab/>Ajmo zapivat Mati pod barkun.</text:p>
      <text:p text:style-name="Standard"/>
      <text:p text:style-name="P17">(Pjevaju: Dobra vecer vi koji ste gori... Dolazi Mate.)</text:p>
      <text:p text:style-name="Standard"/>
      <text:p text:style-name="Standard">MATE:<text:s/><text:tab/>A ca meni pivate pod barkun?! Ajmo zapivat mojoj<text:s/>Marici!</text:p>
      <text:p text:style-name="Standard"/>
      <text:p text:style-name="P18">(Odlaze pod drugi prozor i pjevaju:<text:tab/><text:tab/>Lipa si mi i u pasu tanka</text:p>
      <text:p text:style-name="P19"><text:tab/><text:tab/><text:tab/><text:tab/><text:tab/><text:tab/>Marice divojko, poštenoga roda,</text:p>
      <text:p text:style-name="P20"><text:tab/><text:tab/><text:tab/><text:tab/><text:tab/><text:tab/>Celi Pag bi proša...)</text:p>
      <text:p text:style-name="P21"/>
      <text:p text:style-name="P22">(Dolazi Marica.)</text:p>
      <text:p text:style-name="Standard"/>
      <text:p text:style-name="Standard">MARICA:<text:s/><text:tab/>Baš lipo pivate.</text:p>
      <text:p text:style-name="Standard">MATE:<text:tab/>Greš s manon prošečat po pijaci?</text:p>
      <text:p text:style-name="Standard"/>
      <text:p text:style-name="P23">(Marica kima glavom. Odlaze. Mladići ih zadirkuju.)</text:p>
      <text:p text:style-name="Standard"/>
      <text:p text:style-name="Standard">MLADIĆI:<text:tab/>Mladi i mlada za pecene jaja!</text:p>
      <text:p text:style-name="Standard"/>
      <text:p text:style-name="P24">(Pjevaju: Oj pijaco. Odlaze.)</text:p>
      <text:p text:style-name="P25"/>
      <text:p text:style-name="P26"/>
      <text:p text:style-name="P27"/>
      <text:p text:style-name="P28"/>
      <text:p text:style-name="P29">3. SCENA: KARANJE</text:p>
      <text:p text:style-name="Standard"/>
      <text:p text:style-name="Standard">MATIJA:<text:tab/>Luce, si vidila? Ca se vaj mali Mate ženi? Pogej ga, ni ga ni vidit, a peteši se!</text:p>
      <text:p text:style-name="Standard">LUCE:<text:s/><text:tab/>A ne znan ti ja. A neka se voliju. Od<text:s/>jubavi ni zla.</text:p>
      <text:p text:style-name="Standard"/>
      <text:p text:style-name="P30">(Prolazi Matina majka.)</text:p>
      <text:p text:style-name="Standard"/>
      <text:p text:style-name="Standard">MATIJA:<text:tab/>Karmela, ca ti se sin ženi?</text:p>
      <text:p text:style-name="Standard">KARMELA:<text:tab/>Ki ti je reka da se ženi?</text:p>
      <text:p text:style-name="Standard">MATIJA:<text:tab/>A vidile smo ga sa Maricon. Odili su šotobracon.</text:p>
      <text:p text:style-name="Standard">KARMELA:<text:tab/>Ca je vas to briga? Nisu to vaši posli. Boja si poč kuču poredit. Sve ti je šporko!</text:p>
      <text:p text:style-name="Standard">MATIJA:<text:tab/>Bravo! Jesi ti vidi cuda! Šporko mi je? Ja san cista kaj zlato. Ti si šporkuja i lenjuša!</text:p>
      <text:p text:style-name="Standard">KARMELA:<text:tab/>Ma jeste je culi ca mi govori?! Najprije mi se u sina paca, a sad me suje i ruži!</text:p>
      <text:p text:style-name="Standard"><text:tab/><text:tab/>Turlo, čiklo, šopojivice!</text:p>
      <text:p text:style-name="Standard">MATIJA:<text:tab/>Šimjo, maško,<text:s/>šporkačonko, vagabondo!</text:p>
      <text:p text:style-name="Standard"/>
      <text:p text:style-name="P31">(Dio pjesme: Karanje.)</text:p>
      <text:p text:style-name="Standard"/>
      <text:p text:style-name="Standard">LUKA:<text:s/><text:tab/>Ca se to karate?! Ca ste mujene! Sad če van proč ancipret blagoslivjat kuče, a vi se<text:s/><text:tab/><text:tab/>karate! Ala lipo mirne budijte. Mir i blagoslov.</text:p>
      <text:p text:style-name="Standard"/>
      <text:list text:style-name="LFO1" text:continue-numbering="true">
        <text:list-item>
          <text:p text:style-name="P32">pjesma U SVE VRIME GODIŠĆA</text:p>
        </text:list-item>
      </text:list>
      <text:p text:style-name="Standard"/>
      <text:p text:style-name="Standard"/>
      <text:p text:style-name="Standard"/>
      <text:p text:style-name="Standard"/>
      <text:p text:style-name="P33">4. SCENA: DOGOVOR</text:p>
      <text:p text:style-name="P34"/>
      <text:p text:style-name="P35">(Frane i<text:s/>Karmela u kući.)</text:p>
      <text:p text:style-name="Standard"/>
      <text:p text:style-name="Standard">FRANE:<text:tab/>Karmela, reka mi je sused Luka da si se karala sa Matijom.</text:p>
      <text:p text:style-name="Standard">KARMELA:<text:s/><text:tab/>Jesan, jer se je popacala u mene!</text:p>
      <text:p text:style-name="Standard">FRANE:<text:s/><text:tab/>Nimaj š njoj posla. Znaš da je šporkoga zajika. Ca daje od nje!</text:p>
      <text:p text:style-name="Standard">KARMELA:<text:tab/>Ca se na dira u našeg Matu?! Pitala me je da ca<text:s/>se ženi. Ca je to nju briga? Vajda bi<text:s/><text:tab/><text:tab/>ja to prije nje znala!</text:p>
      <text:p text:style-name="Standard">FRANE:<text:s/><text:tab/>Pa ka je to uvrida? Ko se ženi, neka se ženi! Mladič je, vrime mu je za ženidbu.</text:p>
      <text:p text:style-name="Standard"><text:tab/><text:tab/>Fala dragomu Bogu!</text:p>
      <text:p text:style-name="Standard">KARMELA:<text:s/><text:tab/>Ajme meni! Kako to, samo tako? A ništa starišini reč? Ca smo mi vode?!</text:p>
      <text:p text:style-name="Standard"><text:tab/><text:tab/>Biče čakul i sramote! Ca ču sad napravit?</text:p>
      <text:p text:style-name="Standard">FRANE:<text:tab/>Ca češ napravit?! Lipo češ poč prosit divojku. I svi alegri i kuntenti.</text:p>
      <text:p text:style-name="Standard">KARMELA:<text:tab/>Ja? Kako? Ki če doč s manon?!</text:p>
      <text:p text:style-name="Standard">FRANE:<text:s/><text:tab/>Lipo. Zovi moju i tvoju mater, moju sestru Anđelu i tvoju sestru Mariju. To su ti<text:s/><text:tab/><text:tab/><text:tab/>kunjada i sestra, pa pojte prosit divojku. A red je da gre prosit najbižja svojta.</text:p>
      <text:p text:style-name="P36"/>
      <text:p text:style-name="P37">5. SCENA: PRISLUŠKIVANJE</text:p>
      <text:p text:style-name="Standard"/>
      <text:p text:style-name="P38">(Djeca opet dolaze. Prolazi nana Bernica.)</text:p>
      <text:p text:style-name="Standard"/>
      <text:p text:style-name="Standard">BERNICA:<text:s/><text:tab/>Ajme, ki vo friga frite? Daje kaj zahara!</text:p>
      <text:p text:style-name="Standard">DORA:<text:s/><text:tab/>Nana Bernica, ca to govorite?</text:p>
      <text:p text:style-name="Standard">BERNICA:<text:tab/>Dico<text:s/>moja, noga puta kad san ja bila dite, živila san na Vangrada kod kule. Kad bi<text:s/><text:tab/><text:tab/>koludrice pekle baškotini i kolaciči, mi dica bimo seli na prag i njufali, a moja nana<text:s/><text:tab/><text:tab/>bi nan rekla: Dico ca je? Nos piruje, a guzica gladuje!</text:p>
      <text:p text:style-name="Standard"/>
      <text:p text:style-name="P39">(Djeca se smiju.)</text:p>
      <text:p text:style-name="Standard"/>
      <text:p text:style-name="Standard">KATE:<text:tab/><text:tab/>Dico, cula san da čeju danaska prosit divojku. Ajmo pod barkun čuhat.</text:p>
      <text:p text:style-name="Standard">DJECA:<text:tab/>Ajmo, ajmo!<text:s/><text:span text:style-name="T40">(Skrivaju se pod prozorom.)</text:span></text:p>
      <text:p text:style-name="Standard"/>
      <text:list text:style-name="LFO1" text:continue-numbering="true">
        <text:list-item>
          <text:p text:style-name="P41">pjesma o ljubavi LIPO MOJE PERO I PERALO</text:p>
        </text:list-item>
      </text:list>
      <text:p text:style-name="Standard"/>
      <text:p text:style-name="P42">6. SCENA: PROŠNJA</text:p>
      <text:p text:style-name="Standard"/>
      <text:p text:style-name="P43">(Obitelj sjedi za stolom. Dolaze žene.)</text:p>
      <text:p text:style-name="P44"/>
      <text:p text:style-name="Standard">KARMELA:<text:s/><text:tab/>Jeste radni<text:s/>gostima?</text:p>
      <text:p text:style-name="Standard">MAT:<text:s/><text:tab/><text:tab/>Jesmo, radni smo. Cekamo vas. Dobro nan došli! Komodajte se.</text:p>
      <text:p text:style-name="Standard">KARMELA:<text:tab/>Jeste kuntenti ca su nan se dica spoznala?</text:p>
      <text:p text:style-name="Standard">MAT:<text:tab/><text:tab/>Kuntenti smo da se ženiju. Neka in dragi Bog i Sveto porojenje daju sve najboje i<text:s/><text:tab/><text:tab/>neka ih prati sriča!</text:p>
      <text:p text:style-name="Standard"/>
      <text:p text:style-name="P45">(Malo još sjede<text:s/>i pričaju. Na kraju svi ustanu i govore prema publici.)</text:p>
      <text:p text:style-name="Standard"/>
      <text:p text:style-name="Standard">SVI:<text:s/><text:tab/><text:tab/>Veseli blajdani! Na dobro nam došlo Sveto porojenje!</text:p>
      <text:p text:style-name="Standard"/>
      <text:list text:style-name="LFO1" text:continue-numbering="true">
        <text:list-item>
          <text:p text:style-name="P46">Božićna pjesma RADUJTE SE NARODI</text:p>
        </text:list-item>
      </text:list>
      <text:p text:style-name="P47"><text:s text:c="8"/><text:tab/><text:tab/><text:tab/><text:span text:style-name="T48">KRAJ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pis" style:display-name="Popis" style:family="paragraph" style:parent-style-name="Textbody">
      <style:text-properties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TA Perla Pag</meta:initial-creator>
    <dc:creator>Sanja Dobrijević</dc:creator>
    <meta:creation-date>2020-10-09T08:31:00Z</meta:creation-date>
    <dc:date>2026-06-30T09:23:00Z</dc:date>
    <meta:template xlink:href="Normal" xlink:type="simple"/>
    <meta:editing-cycles>7</meta:editing-cycles>
    <meta:editing-duration>PT4500S</meta:editing-duration>
    <meta:document-statistic meta:page-count="1" meta:paragraph-count="9" meta:word-count="707" meta:character-count="4729" meta:row-count="33" meta:non-whitespace-character-count="4031"/>
  </office:meta>
</office:document-meta>
</file>