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Standard" style:family="paragraph">
      <style:paragraph-properties fo:text-align="center"/>
    </style:style>
    <style:style style:name="T3" style:parent-style-name="Zadanifontodlomka" style:family="text">
      <style:text-properties fo:font-weight="bold" style:font-weight-asian="bold" style:font-weight-complex="bold" fo:font-size="16pt" style:font-size-asian="16pt" style:font-size-complex="16pt"/>
    </style:style>
    <style:style style:name="T4" style:parent-style-name="Zadanifontodlomka" style:family="text">
      <style:text-properties fo:font-size="14pt" style:font-size-asian="14pt" style:font-size-complex="14pt"/>
    </style:style>
    <style:style style:name="P5" style:parent-style-name="Standard" style:family="paragraph">
      <style:text-properties fo:font-style="italic" style:font-style-asian="italic" style:font-style-complex="italic"/>
    </style:style>
    <style:style style:name="T6" style:parent-style-name="Zadanifontodlomka" style:family="text">
      <style:text-properties fo:font-style="italic" style:font-style-asian="italic" style:font-style-complex="italic"/>
    </style:style>
    <style:style style:name="P7" style:parent-style-name="Standard" style:family="paragraph">
      <style:text-properties fo:font-style="italic" style:font-style-asian="italic" style:font-style-complex="italic"/>
    </style:style>
    <style:style style:name="P8" style:parent-style-name="Standard" style:family="paragraph">
      <style:text-properties fo:font-style="italic" style:font-style-asian="italic" style:font-style-complex="italic"/>
    </style:style>
    <style:style style:name="P9" style:parent-style-name="Standard" style:family="paragraph">
      <style:text-properties fo:font-style="italic" style:font-style-asian="italic" style:font-style-complex="italic"/>
    </style:style>
    <style:style style:name="P10" style:parent-style-name="Standard" style:family="paragraph">
      <style:text-properties fo:font-style="italic" style:font-style-asian="italic" style:font-style-complex="italic"/>
    </style:style>
    <style:style style:name="P11" style:parent-style-name="Standard" style:family="paragraph">
      <style:text-properties fo:font-style="italic" style:font-style-asian="italic" style:font-style-complex="italic"/>
    </style:style>
    <style:style style:name="T12" style:parent-style-name="Zadanifontodlomka" style:family="text">
      <style:text-properties fo:font-style="italic" style:font-style-asian="italic" style:font-style-complex="italic"/>
    </style:style>
    <style:style style:name="P13" style:parent-style-name="Standard" style:family="paragraph">
      <style:text-properties fo:font-style="italic" style:font-style-asian="italic" style:font-style-complex="italic"/>
    </style:style>
    <style:style style:name="P14" style:parent-style-name="Standard" style:family="paragraph">
      <style:text-properties fo:font-style="italic" style:font-style-asian="italic" style:font-style-complex="italic"/>
    </style:style>
    <style:style style:name="P15" style:parent-style-name="Standard" style:family="paragraph">
      <style:text-properties fo:font-style="italic" style:font-style-asian="italic" style:font-style-complex="italic"/>
    </style:style>
    <style:style style:name="P16" style:parent-style-name="Standard" style:family="paragraph">
      <style:text-properties fo:font-style="italic" style:font-style-asian="italic" style:font-style-complex="italic"/>
    </style:style>
    <style:style style:name="P17" style:parent-style-name="Standard" style:family="paragraph">
      <style:paragraph-properties fo:text-align="center"/>
    </style:style>
    <style:style style:name="T18" style:parent-style-name="Zadanifontodlomka" style:family="text">
      <style:text-properties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KAKO JE BILO NOGA PUTA</text:p>
      <text:p text:style-name="P2"><text:span text:style-name="T3"><text:s text:c="46"/></text:span><text:span text:style-name="T4">Biljana Komes</text:span></text:p>
      <text:p text:style-name="Standard"/>
      <text:p text:style-name="P5">(Na pozornicu dolaze četiri dječaka.)</text:p>
      <text:p text:style-name="Standard"/>
      <text:p text:style-name="Standard">SVI:<text:tab/><text:tab/>Dobra vecer! Mi smo dica od Paga.<text:span text:style-name="T6"><text:s/>(Predstavljaju se.)</text:span></text:p>
      <text:p text:style-name="P7"/>
      <text:p text:style-name="Standard">LOVRO:<text:s/><text:tab/>Pripovidat čemo van kako su se noga puta naše stare nane i tete paričivale za Božić.</text:p>
      <text:p text:style-name="Standard"/>
      <text:p text:style-name="P8">(Stavljaju rupce i pregače.)</text:p>
      <text:p text:style-name="Standard"/>
      <text:p text:style-name="Standard">MARE:<text:tab/>Vidij, Dumica, je se diglo testo, jesu skisale frite.</text:p>
      <text:p text:style-name="Standard"/>
      <text:p text:style-name="Standard">DUMICA:<text:tab/>Ajme meni, Mare, ni se još ni maklo.</text:p>
      <text:p text:style-name="Standard"/>
      <text:p text:style-name="Standard">FRANICA:<text:tab/>Pokri malo bankaličon, pa če prija skisat.</text:p>
      <text:p text:style-name="Standard"/>
      <text:p text:style-name="Standard">KATE:<text:tab/><text:tab/>E moja Franica, triba malo smišat, pa če se beržje dignut.</text:p>
      <text:p text:style-name="Standard"/>
      <text:p text:style-name="Standard">FRANICA:<text:tab/>Pojdi, Dumica, dolika po naj manji žmuj za cinit kifliči.</text:p>
      <text:p text:style-name="Standard"/>
      <text:p text:style-name="Standard">MARE:<text:tab/>Ala lešto, jerbo još moramo i bakalaj natuč.</text:p>
      <text:p text:style-name="Standard"/>
      <text:p text:style-name="Standard">DUMICA:<text:tab/>Moran i<text:s/>kumprili donest, a Vi, nana Kate, samo pogedajte ko je zakuvala voda.</text:p>
      <text:p text:style-name="Standard"/>
      <text:p text:style-name="P9">(Dumica odlazi. Nana Kate gleda u lonac i odmahuje glavom. Vraća se Dumica sa zdjelom, a za njom ulaze djeca pjevajući brojalicu.)</text:p>
      <text:p text:style-name="Standard"/>
      <text:p text:style-name="Standard">DJECA:<text:tab/>Ajmo na Katine, okolo bambine,</text:p>
      <text:p text:style-name="Standard"><text:tab/><text:tab/>Triput sedan<text:s/>dvadeset i jedan.</text:p>
      <text:p text:style-name="Standard"/>
      <text:p text:style-name="Standard">SILVIJA:<text:tab/>Nana, pripovidajte nan cakod.</text:p>
      <text:p text:style-name="Standard"/>
      <text:p text:style-name="P10">(Nana ne čuje, namješta uho prema njima.)</text:p>
      <text:p text:style-name="Standard"/>
      <text:p text:style-name="Standard">PATRICIJA:<text:tab/>Pripovidajte nan cakod!</text:p>
      <text:p text:style-name="Standard"/>
      <text:p text:style-name="Standard">KATE:<text:tab/><text:tab/>Aaa! Ala čuhajte:<text:s/><text:tab/>Sveta Brida gorko cvili,</text:p>
      <text:p text:style-name="Standard"><text:tab/><text:tab/><text:tab/><text:tab/><text:s text:c="5"/><text:tab/>Duša joj se tilon dili,</text:p>
      <text:p text:style-name="Standard"><text:tab/><text:tab/><text:tab/><text:tab/><text:s text:c="5"/><text:tab/>Gledajući Meštra draga</text:p>
      <text:p text:style-name="Standard"><text:tab/><text:tab/><text:tab/><text:tab/><text:s text:c="4"/><text:tab/>I na križu vele jada.</text:p>
      <text:p text:style-name="Standard"/>
      <text:p text:style-name="P11">(Djeca plaču.)</text:p>
      <text:p text:style-name="Standard"/>
      <text:p text:style-name="Standard">PAULA:<text:tab/>A ne tu, nana, onu drugu.</text:p>
      <text:p text:style-name="Standard"/>
      <text:p text:style-name="Standard">MARE:<text:tab/>Ca ste se razrukali?! Očemo vu?<text:tab/>Doba od vicernje, Divica Marija,</text:p>
      <text:p text:style-name="Standard"><text:tab/><text:tab/><text:tab/><text:tab/><text:tab/><text:tab/><text:tab/>Štvarca je jedina majka žalosnija.</text:p>
      <text:p text:style-name="Standard"><text:tab/><text:tab/><text:tab/><text:tab/><text:tab/><text:tab/><text:tab/>Kad s križa iznemo Isusovo Tilo.</text:p>
      <text:p text:style-name="Standard"><text:tab/><text:tab/><text:tab/><text:tab/><text:tab/><text:tab/><text:tab/>Mertvo i<text:s/>ranjeno, primi ga u krilo.</text:p>
      <text:p text:style-name="Standard"/>
      <text:p text:style-name="Standard">VALNEA:<text:tab/>A ne tu, teta Mare. Ta je od korizme. Danaska je Badnjak!</text:p>
      <text:p text:style-name="Standard"/>
      <text:p text:style-name="Standard">MARE:<text:tab/>A ki če s vamin posla imat!<text:s/><text:span text:style-name="T12">(Odmahuje rukom.)</text:span></text:p>
      <text:p text:style-name="Standard"/>
      <text:p text:style-name="Standard">DUMICA:<text:tab/>Onda čemo vu:<text:tab/>Sveta Kate, kreši dan,</text:p>
      <text:p text:style-name="Standard"><text:tab/><text:tab/><text:tab/><text:tab/><text:tab/>Do Božiča misec dan,</text:p>
      <text:p text:style-name="Standard"><text:tab/><text:tab/><text:tab/><text:tab/><text:tab/>Frigaj frite svaki dan,</text:p>
      <text:p text:style-name="Standard"><text:tab/><text:tab/><text:tab/><text:tab/><text:tab/>Pa napunij pun badanj.</text:p>
      <text:p text:style-name="Standard"/>
      <text:p text:style-name="Standard">MARE:<text:s/><text:tab/>Ajmo ča frigat frite. Do Božiča ni misec dan nego jedan dan. Orte ča, dica, ne<text:s/><text:tab/><text:tab/><text:tab/>smitajte!</text:p>
      <text:p text:style-name="Standard"/>
      <text:p text:style-name="Standard">MARINA:<text:tab/>Nana, još nan pripovidajte!</text:p>
      <text:p text:style-name="Standard"/>
      <text:p text:style-name="Standard">DJECA:<text:s/><text:tab/>Dajte, nana, još!</text:p>
      <text:p text:style-name="Standard"/>
      <text:p text:style-name="Standard">FRANICA:<text:tab/>A pustite nanu na miru, nana je stara. Ja ču van jednu pripovidat.</text:p>
      <text:p text:style-name="Standard"/>
      <text:p text:style-name="P13">(Skida rubac i hladi se njime.)</text:p>
      <text:p text:style-name="Standard"/>
      <text:p text:style-name="Standard"><text:tab/><text:tab/>Ajme, fuga me je čapala! Čuhajte!</text:p>
      <text:p text:style-name="Standard"><text:tab/><text:tab/></text:p>
      <text:p text:style-name="Standard"><text:tab/><text:tab/>Hodila je od raja divojka,</text:p>
      <text:p text:style-name="Standard"><text:tab/><text:tab/>Hodila je put paklenih vrata.</text:p>
      <text:p text:style-name="Standard"><text:tab/><text:tab/>Sritiše je dva Božja anđela:</text:p>
      <text:p text:style-name="Standard"><text:tab/><text:tab/>Kuda ideš, od raja divojko,</text:p>
      <text:p text:style-name="Standard"><text:tab/><text:tab/>Ili ti je raja dodijalo,</text:p>
      <text:p text:style-name="Standard"><text:tab/><text:tab/>Ili raja il<text:s/>rajske lipote?</text:p>
      <text:p text:style-name="Standard"/>
      <text:p text:style-name="Standard">PETRA:<text:tab/>Teta Franica, tu ste nan sinoć pripovidali.</text:p>
      <text:p text:style-name="Standard"/>
      <text:p text:style-name="Standard">FRANICA:<text:tab/>Evo ti ga na, ništa ih ne pijaža! A dica, dica!</text:p>
      <text:p text:style-name="Standard"/>
      <text:p text:style-name="Standard">KATE:<text:tab/><text:tab/>Asveti moj Antone, moli za nas!</text:p>
      <text:p text:style-name="Standard"/>
      <text:p text:style-name="Standard">DJEČACI:<text:tab/>Ajme, testo van gre vanka!</text:p>
      <text:p text:style-name="Standard"/>
      <text:p text:style-name="Standard">MARE:<text:tab/><text:s/>Ala mularija, maknite se, vidite da nan smitate.</text:p>
      <text:p text:style-name="Standard"/>
      <text:p text:style-name="Standard">DJEČACI:<text:tab/>Nana, ajmo pivat božične pisme.</text:p>
      <text:p text:style-name="Standard"/>
      <text:p text:style-name="Standard">KATE:<text:tab/><text:tab/>Ajmo, dico moja, ajmo, pa čeju nas Dragi Bog blagoslovit.</text:p>
      <text:p text:style-name="Standard"/>
      <text:p text:style-name="P14">(Svi pjevaju U sve vrime godišta – 2 kitice. Na početku druge kitice, dječaci koji su glumili tete i nane, skidaju rupce i pregače i mašu njima.)</text:p>
      <text:p text:style-name="Standard"/>
      <text:p text:style-name="Standard">SVI:<text:s/><text:tab/><text:tab/>Sretan Božić i Nova godina!</text:p>
      <text:p text:style-name="Standard"/>
      <text:p text:style-name="P15">(Svi odlaze sa scene. Dvojica se vraćaju do stola.)</text:p>
      <text:p text:style-name="Standard"/>
      <text:p text:style-name="Standard">LOVRO I ANTE: A frite! A kifliči!</text:p>
      <text:p text:style-name="Standard"/>
      <text:p text:style-name="P16">(Uzimaju rekvizite sa stola i odlaze.)</text:p>
      <text:p text:style-name="P17"><text:span text:style-name="T18">KRAJ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A Perla Pag</meta:initial-creator>
    <dc:creator>Sanja Dobrijević</dc:creator>
    <meta:creation-date>2020-10-06T11:07:00Z</meta:creation-date>
    <dc:date>2026-06-30T09:23:00Z</dc:date>
    <meta:template xlink:href="Normal" xlink:type="simple"/>
    <meta:editing-cycles>6</meta:editing-cycles>
    <meta:editing-duration>PT4020S</meta:editing-duration>
    <meta:document-statistic meta:page-count="1" meta:paragraph-count="5" meta:word-count="428" meta:character-count="2865" meta:row-count="20" meta:non-whitespace-character-count="2442"/>
  </office:meta>
</office:document-meta>
</file>