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paragraph-properties fo:text-align="start" style:justify-single-word="false"/>
      <style:text-properties style:font-name="Times New Roman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tyle="italic" style:font-style-asian="italic" style:font-style-complex="italic"/>
    </style:style>
    <style:style style:name="P5" style:family="paragraph" style:parent-style-name="Standard">
      <style:paragraph-properties fo:text-align="start" style:justify-single-word="false"/>
      <style:text-properties style:font-name="Times New Roman1"/>
    </style:style>
    <style:style style:name="P6" style:family="paragraph" style:parent-style-name="Standard">
      <style:paragraph-properties fo:text-align="start" style:justify-single-word="false"/>
      <style:text-properties style:font-name="Times New Roman1" fo:font-style="italic" style:font-style-asian="italic" style:font-style-complex="italic"/>
    </style:style>
    <style:style style:name="P7" style:family="paragraph" style:parent-style-name="Standard">
      <style:paragraph-properties fo:text-align="center" style:justify-single-word="false"/>
      <style:text-properties style:font-name="Times New Roman1" fo:font-size="16pt" fo:font-weight="bold" style:font-size-asian="16pt" style:font-weight-asian="bold" style:font-size-complex="16pt" style:font-weight-complex="bold"/>
    </style:style>
    <style:style style:name="P8" style:family="paragraph" style:parent-style-name="Standard">
      <style:paragraph-properties fo:text-align="start" style:justify-single-word="false"/>
      <style:text-properties style:font-name="Times New Roman1" fo:font-size="16pt" fo:font-weight="bold" style:font-size-asian="16pt" style:font-weight-asian="bold" style:font-size-complex="16pt" style:font-weight-complex="bold"/>
    </style:style>
    <style:style style:name="P9" style:family="paragraph" style:parent-style-name="Standard">
      <style:paragraph-properties fo:text-align="start" style:justify-single-word="false"/>
      <style:text-properties style:font-name="Times New Roman1" fo:font-size="14pt" style:font-size-asian="14pt" style:font-size-complex="14pt"/>
    </style:style>
    <style:style style:name="P10" style:family="paragraph" style:parent-style-name="Standard">
      <style:paragraph-properties fo:text-align="start" style:justify-single-word="false"/>
      <style:text-properties style:font-name="Times New Roman1" fo:font-size="12pt" fo:font-style="italic" style:font-size-asian="12pt" style:font-style-asian="italic" style:font-size-complex="12pt" style:font-style-complex="italic"/>
    </style:style>
    <style:style style:name="P11" style:family="paragraph" style:parent-style-name="Standard">
      <style:paragraph-properties fo:text-align="start" style:justify-single-word="false"/>
      <style:text-properties style:font-name="Times New Roman1" fo:font-size="12pt" fo:font-style="normal" style:font-size-asian="12pt" style:font-style-asian="normal" style:font-size-complex="12pt" style:font-style-complex="normal"/>
    </style:style>
    <style:style style:name="P12" style:family="paragraph" style:parent-style-name="Standard">
      <style:paragraph-properties fo:text-align="start" style:justify-single-word="false"/>
      <style:text-properties fo:font-style="italic" style:font-style-asian="italic" style:font-style-complex="italic"/>
    </style:style>
    <style:style style:name="P1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14" style:family="paragraph" style:parent-style-name="Standard">
      <style:paragraph-properties fo:text-align="start" style:justify-single-word="false"/>
      <style:text-properties style:font-name="Times New Roman1"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start" style:justify-single-word="false"/>
      <style:text-properties style:font-name="Times New Roman1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Times New Roman1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>
      <style:paragraph-properties fo:text-align="start" style:justify-single-word="false"/>
      <style:text-properties style:font-name="Times New Roman1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Times New Roman1" fo:font-size="16pt" fo:font-weight="bold" style:font-size-asian="16pt" style:font-weight-asian="bold" style:font-size-complex="16pt" style:font-weight-complex="bold"/>
    </style:style>
    <style:style style:name="P19" style:family="paragraph" style:parent-style-name="Standard">
      <style:paragraph-properties fo:text-align="start" style:justify-single-word="false"/>
    </style:style>
    <style:style style:name="P20" style:family="paragraph" style:parent-style-name="Standard">
      <style:paragraph-properties fo:text-align="start" style:justify-single-word="false"/>
      <style:text-properties style:font-name="Times New Roman" fo:font-style="italic" style:font-style-asian="italic" style:font-style-complex="italic"/>
    </style:style>
    <style:style style:name="P21" style:family="paragraph" style:parent-style-name="Standard">
      <style:paragraph-properties fo:text-align="center" style:justify-single-word="false"/>
    </style:style>
    <style:style style:name="P22" style:family="paragraph" style:parent-style-name="Standard">
      <style:paragraph-properties fo:text-align="justify" style:justify-single-word="false"/>
    </style:style>
    <style:style style:name="T1" style:family="text">
      <style:text-properties style:font-name="Times New Roman1"/>
    </style:style>
    <style:style style:name="T2" style:family="text">
      <style:text-properties style:font-name="Times New Roman1" fo:font-size="14pt" fo:font-weight="bold" style:font-size-asian="14pt" style:font-weight-asian="bold" style:font-size-complex="14pt" style:font-weight-complex="bold"/>
    </style:style>
    <style:style style:name="T3" style:family="text">
      <style:text-properties style:font-name="Times New Roman1" fo:font-size="14pt" style:font-size-asian="14pt" style:font-size-complex="14pt"/>
    </style:style>
    <style:style style:name="T4" style:family="text">
      <style:text-properties style:font-name="Times New Roman"/>
    </style:style>
    <style:style style:name="T5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6" style:family="text">
      <style:text-properties style:font-name="Times New Roman" fo:font-style="italic" style:font-style-asian="italic" style:font-style-complex="italic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size="14pt" fo:font-weight="bold" style:font-size-asian="14pt" style:font-weight-asian="bold" style:font-size-complex="14pt" style:font-weight-complex="bold"/>
    </style:style>
    <style:style style:name="T9" style:family="text">
      <style:text-properties fo:font-size="14pt" fo:font-style="italic" fo:font-weight="normal" style:font-size-asian="14pt" style:font-style-asian="italic" style:font-weight-asian="normal" style:font-size-complex="14pt" style:font-style-complex="italic" style:font-weight-complex="normal"/>
    </style:style>
    <style:style style:name="T10" style:family="text">
      <style:text-properties fo:font-size="14pt" fo:font-style="italic" style:font-size-asian="14pt" style:font-style-asian="italic" style:font-size-complex="14pt" style:font-style-complex="italic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13" style:family="text">
      <style:text-properties fo:font-size="16pt" fo:font-weight="bold" style:font-size-asian="16pt" style:font-weight-asian="bold" style:font-size-complex="16pt" style:font-weight-complex="bold"/>
    </style:style>
    <style:style style:name="T14" style:family="text"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3">PAŠKA ČIPKA</text:span></text:p>
      <text:p text:style-name="P2"><text:span text:style-name="T14"/></text:p>
      <text:p text:style-name="P2"><text:span text:style-name="T11">(Na pozornicu dolazi voditelj)</text:span></text:p>
      <text:p text:style-name="Standard"/>
      <text:p text:style-name="Standard">SIRIČEVIĆ: <text:tab/>Dragi gledatelji, dobra večer! Ja sam Pažan Siričević, a vi gledate još jednu emisiju <text:tab/><text:tab/>OPERE-BOKS.</text:p>
      <text:p text:style-name="Standard"><text:tab/><text:tab/>Za sve ljubitelje opere i za one koji će to tek postati, večeras prikazujemo djelo pod <text:tab/><text:tab/>naslovom PAŠKA ČIPKA, koje je skladao naš veliki domaći sin, tvorac prve paške <text:tab/><text:tab/>opere, Vatroslav LISIRSKI.</text:p>
      <text:p text:style-name="Standard"><text:tab/><text:tab/>Paškim SIRFONIJSKIM orkestrom ravnat će čuveni maestro Vjekoslav SKUTEJ.</text:p>
      <text:p text:style-name="Standard"><text:tab/><text:tab/>Za klavirom bit će večeras naši Ivo i Lovro PAGARELIĆ.</text:p>
      <text:p text:style-name="Standard"><text:tab/><text:tab/>Solist na violini je nenadmašni NI-KOLO PAŽANIN.</text:p>
      <text:p text:style-name="Standard"><text:tab/><text:tab/>Za vas će večeras pjevati slavni tenori i primadone. To su redom čuveni:</text:p>
      <text:p text:style-name="Standard"/>
      <text:p text:style-name="Standard"><text:tab/><text:tab/><text:tab/><text:tab/><text:tab/><text:tab/>LUSIRANO PAPAROTI</text:p>
      <text:p text:style-name="Standard"><text:tab/><text:tab/><text:tab/><text:tab/><text:tab/><text:tab/>HOSE KAMENAS</text:p>
      <text:p text:style-name="Standard"><text:tab/><text:tab/><text:tab/><text:tab/><text:tab/><text:tab/>FLAŠIDO DOMIŽANKO</text:p>
      <text:p text:style-name="Standard"><text:tab/><text:tab/><text:tab/><text:tab/><text:tab/><text:tab/>RUŽA PAPAŠ BAŠKOTINI</text:p>
      <text:p text:style-name="Standard"><text:tab/><text:tab/><text:tab/><text:tab/><text:tab/><text:tab/>I-VUNKA BOLJKOVAC</text:p>
      <text:p text:style-name="Standard"><text:tab/><text:tab/><text:tab/><text:tab/><text:tab/><text:tab/>LJILJANA MORNAR – TAVAJIĆ</text:p>
      <text:p text:style-name="Standard"><text:tab/><text:tab/><text:tab/><text:tab/><text:tab/><text:tab/>BI-BI-A-NI GALETICA</text:p>
      <text:p text:style-name="Standard"><text:tab/><text:tab/><text:tab/><text:tab/><text:tab/><text:tab/>VENDI PAGARELIĆ</text:p>
      <text:p text:style-name="Standard"><text:tab/><text:tab/><text:tab/><text:tab/><text:tab/><text:tab/>i mnogi drugi.</text:p>
      <text:p text:style-name="P22"/>
      <text:p text:style-name="P22"><text:tab/><text:tab/>U ostvarenju ovog glazbenog djela sudjelovali su, pored Vatroslava LISIRSKOG, <text:tab/><text:tab/>mnogi poznati skadatelji kao što su Đovani Batista PAGOLESI, Johan <text:tab/><text:tab/><text:tab/><text:tab/>SIRBASTIJAN Bah, Feliks MENDELSOL, Modest Petrovič MUSIRSKI, Nikolaj <text:tab/><text:tab/>SIRSKI – Korsakov i mnogi drugi.</text:p>
      <text:p text:style-name="P22"><text:tab/><text:tab/>Iz Verdijeve NAPUKODONOSIRA uzeta je tema: VA PEN SIRE, te od Đorđa <text:tab/><text:tab/><text:tab/>VRČVINA tema iz djela REP-SOLIJA U PLAVOM i Amerikanac u PAGU.</text:p>
      <text:p text:style-name="P22"><text:tab/><text:tab/>Također su doprinijeli stvaranju ove opere i Klod DEBLJISIR, Igor STROVINSKI, <text:tab/><text:tab/>SIRGEJ Prokofjev, Petar Iljič ČIPKOVSKI itd., itd.</text:p>
      <text:p text:style-name="P22"><text:tab/><text:tab/>Opera je po vrsti malo bufa (komična), a malo SIRIJA – naravno, zbog sira.</text:p>
      <text:p text:style-name="P22"><text:tab/><text:tab/>Radnja opere, kao što pogađate, odvija se na Pagu, otoku kamena i soli, sira, vune, <text:tab/><text:tab/>vina i čipke. Prema legendi, djevojka Lucija promatrala je pauka kako plete mrežu <text:tab/><text:tab/>koja joj se vrlo svidjela, pa ju je pokušala izvesti koncem i tako je nastala paška <text:tab/><text:tab/><text:tab/>čipka. U prvom činu Lucija se nalazi u polju, gdje često odlazi jer voli prirodu i sva <text:tab/><text:tab/>živa bića. Pomaže tužnoj ptici pronaći izgubljenog ptića. Ptica ju zauzvrat obdari <text:tab/><text:tab/>čarobnom moći da sve što vidi može i zna učiniti. Lucija potraži svog prijatelja <text:tab/><text:tab/><text:tab/>pauka i divi se njegovoj čipkastoj mreži. Pauk joj, uz pomoć cvjetova, pokazuje <text:tab/><text:tab/><text:tab/>kako izrađuje mrežu.</text:p>
      <text:p text:style-name="P22"><text:tab/><text:tab/>Pogledajmo, dakle, i poslušajmo prvi čin.</text:p>
      <text:p text:style-name="Standard"/>
      <text:p text:style-name="P1"><text:span text:style-name="T13">1. ČIN</text:span></text:p>
      <text:p text:style-name="P1"/>
      <text:p text:style-name="P12">(Ptica leti okolo tražeći ptića i tužno pjeva) (glazba – cvrkut ptica)</text:p>
      <text:p text:style-name="P2"/>
      <text:p text:style-name="P2">PTICA: <text:tab/><text:span text:style-name="T2">{</text:span><text:span text:style-name="T5"> </text:span>NEMA MOJE MALE PTIČICE</text:p>
      <text:p text:style-name="P2"><text:tab/><text:tab/>NEIZMJERAN MOJ JE BOL</text:p>
      <text:p text:style-name="P2"><text:tab/><text:tab/>KUD DA POĐEM, GDJE DA SE SMIRIM,</text:p>
      <text:p text:style-name="P2"><text:tab/><text:tab/>NEIZMJERAN MOJ JE BOL. <text:span text:style-name="T2">}</text:span><text:span text:style-name="T5"> (2X) </text:span><text:span text:style-name="T4"><text:s text:c="2"/></text:span><text:span text:style-name="T6">(melodija – Euridika)</text:span></text:p>
      <text:p text:style-name="P4"><text:soft-page-break/></text:p>
      <text:p text:style-name="P4">(Dolazi lucija, obraća se ptici pjevajući)</text:p>
      <text:p text:style-name="P3"/>
      <text:p text:style-name="P3">LUCIJA:<text:tab/>O KAŽI, MALA PTICO TI</text:p>
      <text:p text:style-name="P3"><text:tab/><text:tab/>ŠTO PJEVAŠ TUŽNO TOL`</text:p>
      <text:p text:style-name="P3"><text:tab/><text:tab/>I OKO GNIJEZDA ŽALOSNO</text:p>
      <text:p text:style-name="P3"><text:tab/><text:tab/>TI LETIŠ NAOKOL`.</text:p>
      <text:p text:style-name="P3">PTICA:<text:tab/>DAL` ZNADEŠ, MILA LUCIJO,</text:p>
      <text:p text:style-name="P3"><text:tab/><text:tab/>ŠTO TUGA JE I JAD?</text:p>
      <text:p text:style-name="P3"><text:tab/><text:tab/>UKRADEN MI JE MALI PTIĆ,</text:p>
      <text:p text:style-name="P3"><text:tab/><text:tab/>STOG MATI PLAČE SAD.</text:p>
      <text:p text:style-name="P3"><text:tab/><text:tab/>I GNIJEZDO JE RAZORENO</text:p>
      <text:p text:style-name="P3"><text:tab/><text:tab/>MOJ MALI SKROMNI DOM</text:p>
      <text:p text:style-name="P2"><text:span text:style-name="T4"><text:tab/><text:tab/></text:span><text:span text:style-name="T2">{ </text:span><text:span text:style-name="T4">JA ŽIVJET VIŠE NE ŽELIM</text:span></text:p>
      <text:p text:style-name="P2"><text:span text:style-name="T4"><text:tab/><text:tab/>U ZLOBNOM SVIJETU TOM </text:span><text:span text:style-name="T2">} (2X)</text:span></text:p>
      <text:p text:style-name="P5">LUCIJA: <text:tab/>Ne tuguj, ptico, pomoći ću ti pronaći ptića i popraviti gnijezdo. </text:p>
      <text:p text:style-name="P5"><text:tab/><text:tab/></text:p>
      <text:p text:style-name="P6">(Pronađe ptića i dovede ga majci)</text:p>
      <text:p text:style-name="P5"/>
      <text:p text:style-name="P5">PTIČICA: <text:tab/>Ma-ma! Ma-ma! <text:span text:style-name="T11">(grli majku)</text:span></text:p>
      <text:p text:style-name="P5">PTICA: <text:tab/>Neizmjerno ti hvala, draga Lucijo. Za ovu tvoju dobrotu darujem ti čarobnu moć: što <text:tab/><text:tab/>očima vidiš da rukama stvoriš. Zbog tebe ću ponovo voljeti svijet i pjevati svim <text:tab/><text:tab/><text:tab/>ljudima.</text:p>
      <text:p text:style-name="P5">LUCIJA:<text:tab/>Hvala ti, draga moja prijateljice, za taj prekrasan dar.</text:p>
      <text:p text:style-name="P5"><text:tab/><text:tab/></text:p>
      <text:p text:style-name="P6">(Ptica i ptić odlaze. Lucija šeta polje i traži pauka.)</text:p>
      <text:p text:style-name="P5"/>
      <text:p text:style-name="P5">LUCIJA: <text:tab/>GDJE JE ONAJ PAUK ŽUTI</text:p>
      <text:p text:style-name="P5"><text:tab/><text:tab/>ŠTO GA CIJELO POLJE ZNA,</text:p>
      <text:p text:style-name="P5"><text:tab/><text:tab/><text:span text:style-name="T8">{ </text:span>GDJE SE SKRIVA, ZAŠTO ŠUTI</text:p>
      <text:p text:style-name="P5"><text:tab/><text:tab/>ZAR GA ŠTO UVRIJEDIH JA? <text:span text:style-name="T8">}</text:span><text:span text:style-name="T9"> </text:span><text:span text:style-name="T12">(ponavlja zbor)</text:span></text:p>
      <text:p text:style-name="P5"><text:tab/><text:tab/></text:p>
      <text:p text:style-name="P5"><text:tab/><text:tab/><text:span text:style-name="T8">{ </text:span>NEK ME VODI OBLAK BIJELI</text:p>
      <text:p text:style-name="P5"><text:tab/><text:tab/>KOJI POZNA CIJELI KRAJ</text:p>
      <text:p text:style-name="P5"><text:tab/><text:tab/>IL` NEK` HLADNI VJETAR VELI</text:p>
      <text:p text:style-name="P5"><text:tab/><text:tab/>GDJE JE DRAGI PAUK TAJ.<text:span text:style-name="T8"> } </text:span><text:span text:style-name="T12">(ponavlja zbor)</text:span></text:p>
      <text:p text:style-name="P5"/>
      <text:p text:style-name="P6">(Dolazi pauk.)<text:tab/></text:p>
      <text:p text:style-name="P5"/>
      <text:p text:style-name="P5">PAUK: <text:tab/>Tražila si me, Lucijo?</text:p>
      <text:p text:style-name="P5">LUCIJA:<text:tab/>Da. Gdje si bio, prijatelju?</text:p>
      <text:p text:style-name="P5">PAUK: <text:tab/>Pleo sam mrežu.</text:p>
      <text:p text:style-name="P5">LUCIJA: <text:tab/>Predivnu čipku?</text:p>
      <text:p text:style-name="P5">PAUK: <text:tab/>Da. Predivnu čipku.</text:p>
      <text:p text:style-name="P5">LUCIJA: <text:tab/>Pokaži mi kako se to radi. I ja bih to voljela raditi.</text:p>
      <text:p text:style-name="P5">PAUK: <text:tab/>Nije teško, Lucijo. Pogledaj! Pomažu mi cvjetovi.</text:p>
      <text:p text:style-name="P2"/>
      <text:p text:style-name="P12">(Pauk i cvjetovi plešu uz Valcer cvijeća i pletu mrežu.)</text:p>
      <text:p text:style-name="P2"/>
      <text:p text:style-name="P2">LUCIJA: Predivno, predivno! Možda bih mogla pokušati. <text:span text:style-name="T11">(Odlaze)</text:span></text:p>
      <text:p text:style-name="P2"/>
      <text:p text:style-name="P2"><text:soft-page-break/></text:p>
      <text:p text:style-name="P13">2. ČIN</text:p>
      <text:p text:style-name="P2"/>
      <text:p text:style-name="P2">SIRIČEVIĆ:<text:tab/>Dok Lucija zadivljeno promatra paukovo djelo, iz kuće njena majka, baka i zaručnik <text:tab/><text:tab/>Marko strahuju da joj se je dogodilo neko zlo jer je već dugo nema iz polja. </text:p>
      <text:p text:style-name="P2"><text:tab/><text:tab/>Otac ju je pošao potražiti. Uskoro se vraćaju otac i Lucija. Svima lakne. </text:p>
      <text:p text:style-name="P2"><text:tab/><text:tab/>U čudu slušaju Lucijino pričanje o ptici i pauku.</text:p>
      <text:p text:style-name="P2"/>
      <text:p text:style-name="P12">(Majka i baka sjede i tiho plaču. Marko nemirno šeta po sobi.)</text:p>
      <text:p text:style-name="P2"/>
      <text:p text:style-name="P2">MARKO: <text:tab/>LUCE MOJA PLEMENITA,</text:p>
      <text:p text:style-name="P2"><text:tab/><text:tab/>MOJA DRAGA, UZORITA.</text:p>
      <text:p text:style-name="P2"><text:span text:style-name="T1"><text:tab/><text:tab/></text:span><text:span text:style-name="T2">{ </text:span>LUCE MOJA, LUCE MILA,</text:p>
      <text:p text:style-name="P2"><text:tab/><text:tab/>TI SI MENI SUNCE BILA. <text:span text:style-name="T2">} (2X)</text:span></text:p>
      <text:p text:style-name="P5">OTAC: <text:tab/>Evo je, našao sam je. Živa je i zdrava!</text:p>
      <text:p text:style-name="P5">MAJKA:<text:tab/>Luce moja, gdje si bila? Mislili smo da si stradala.</text:p>
      <text:p text:style-name="P5">LUCIJA:<text:tab/>Oprostite mi, majko, malo sam se zadržala u polju sa svojim prijateljima, pticom i <text:tab/><text:tab/>paukom.</text:p>
      <text:p text:style-name="P5">BAKA <text:span text:style-name="T11">(križa se)</text:span>: </text:p>
      <text:p text:style-name="P5"><text:tab/><text:tab/>Oslobodi nas, Bože, zla.</text:p>
      <text:p text:style-name="P5"><text:tab/><text:tab/>Da je nije tko ukleo,</text:p>
      <text:p text:style-name="P5"><text:tab/><text:tab/>Bacio čini na nju?!</text:p>
      <text:p text:style-name="P5"><text:tab/><text:tab/>Trebalo bi poći don Ivanu</text:p>
      <text:p text:style-name="P5"><text:tab/><text:tab/>da moli za nju.</text:p>
      <text:p text:style-name="P5">MAJKA: <text:tab/>Pođimo, draga svekrvo, </text:p>
      <text:p text:style-name="P5"><text:tab/><text:tab/>ali pomolimo se i mi za nju.</text:p>
      <text:p text:style-name="P5"/>
      <text:p text:style-name="P6">(Mole – pjevaju)</text:p>
      <text:p text:style-name="P5"/>
      <text:p text:style-name="P5">SVI:<text:tab/><text:tab/>O MILA MAJKO NEBESKA,</text:p>
      <text:p text:style-name="P5"><text:tab/><text:tab/>TI ZAŠTITNICE VJERNIKA,</text:p>
      <text:p text:style-name="P5"><text:tab/><text:tab/><text:span text:style-name="T8">{ </text:span>SLUŠAJ NAŠ GLAS,</text:p>
      <text:p text:style-name="P5"><text:tab/><text:tab/>POGLEDAJ NAS,</text:p>
      <text:p text:style-name="P5"><text:tab/><text:tab/>SVIMA NAMA IZMOLI SPAS. <text:span text:style-name="T8">} (2X)</text:span></text:p>
      <text:p text:style-name="P5"/>
      <text:p text:style-name="P6">(Majka i baka odlaze.)</text:p>
      <text:p text:style-name="P5"/>
      <text:p text:style-name="P5">OTAC: <text:tab/>Moram ići u brdo do ovaca. Ti, Lucijo, budi u kući.</text:p>
      <text:p text:style-name="P5">LUCIJA: <text:tab/>Hoću, oče. I skuhat ću ručak.</text:p>
      <text:p text:style-name="P5">MARKO: <text:tab/>Idem ja s Vama u brdo. Pomoći ću Vam. Do viđenja, Lucijo. Doći ću opet večeras.</text:p>
      <text:p text:style-name="P5">LUCIJA: <text:tab/>Do viđenja, Marko. Dođi, čekat ću te.</text:p>
      <text:p text:style-name="P5"/>
      <text:p text:style-name="P6">(Otac i Marko odlaze.)</text:p>
      <text:p text:style-name="P5"/>
      <text:p text:style-name="P5">SIRIČEVIĆ:<text:tab/>Marica, starija Lucijina sestra, šeta uz more misleći na svog zaručnika Tonča koji <text:tab/><text:tab/>plovi dalekim morima, a treba uskoro doputovati i vjenčati se s njom. Dok <text:tab/><text:tab/><text:tab/>ona promatra more, stiže Tonči i oni sretni odlaze Maričinoj kući.</text:p>
      <text:p text:style-name="P5"/>
      <text:p text:style-name="P5"/>
      <text:p text:style-name="P5"/>
      <text:p text:style-name="P5"/>
      <text:p text:style-name="P5"><text:soft-page-break/></text:p>
      <text:p text:style-name="P7">3. ČIN</text:p>
      <text:p text:style-name="P5"/>
      <text:p text:style-name="P6">(Glazba – more. Njihanjem plavog platna dočarava se gibanje mora.)</text:p>
      <text:p text:style-name="P6">(Marica promatra more i pjeva.)</text:p>
      <text:p text:style-name="P5"/>
      <text:p text:style-name="P5">MARICA:<text:tab/>OJ MORE DUBOKO,</text:p>
      <text:p text:style-name="P5"><text:tab/><text:tab/>SVA MOJA RADOSTI,</text:p>
      <text:p text:style-name="P5"><text:tab/><text:tab/><text:span text:style-name="T2">{</text:span><text:span text:style-name="T7"> </text:span>PO TEBI MENI PLOVI CVIT,</text:p>
      <text:p text:style-name="P5"><text:tab/><text:tab/>CVIT MOJE MLADOSTI. <text:span text:style-name="T2">}</text:span><text:span text:style-name="T9"> </text:span><text:span text:style-name="T12">(zbor ponavlja)</text:span></text:p>
      <text:p text:style-name="P5"/>
      <text:p text:style-name="P5"><text:span text:style-name="T1">ZBOR:<text:tab/><text:tab/></text:span><text:span text:style-name="T2">{ </text:span><text:span text:style-name="T1">MARICE DUŠO, MARICE ZLATO,</text:span></text:p>
      <text:p text:style-name="P5"><text:tab/><text:tab/>DI TI JE TONČI TVOJ?</text:p>
      <text:p text:style-name="P5">MARICA:<text:tab/>OTIŠA JE VAN NA MORE</text:p>
      <text:p text:style-name="P5"><text:span text:style-name="T1"><text:tab/><text:tab/>PA ĆE OPET DOĆ. </text:span><text:span text:style-name="T2">} </text:span><text:span text:style-name="T3">(</text:span><text:span text:style-name="T2">2X</text:span><text:span text:style-name="T3">)</text:span></text:p>
      <text:p text:style-name="P9"/>
      <text:p text:style-name="P10">(Dolazi Tonči.)</text:p>
      <text:p text:style-name="P10">(Zajedno sa zborom pjeva pjesmu KAMENA LAĐA.)</text:p>
      <text:p text:style-name="P10"/>
      <text:p text:style-name="P11">TONČI <text:span text:style-name="T11">(prema Marici)</text:span>: </text:p>
      <text:p text:style-name="P11"><text:tab/><text:tab/>EVO SAM TI DOŠA</text:p>
      <text:p text:style-name="P11"><text:tab/><text:tab/>IZ DALEKA MISTA.</text:p>
      <text:p text:style-name="P11"><text:tab/><text:tab/>OVOGA TI PUTA</text:p>
      <text:p text:style-name="P11"><text:tab/><text:tab/>NISAM DONI NIŠTA.</text:p>
      <text:p text:style-name="P11"/>
      <text:p text:style-name="P11">MARICA:<text:tab/>TONČI , MOJ DRAGI TONČI <text:span text:style-name="T8">(2X)</text:span></text:p>
      <text:p text:style-name="P5"><text:tab/><text:tab/>I ne treba mi ništa osim tebe!</text:p>
      <text:p text:style-name="P5"/>
      <text:p text:style-name="P5">TONČI: <text:tab/>SAMO SAM TI DONI</text:p>
      <text:p text:style-name="P5"><text:tab/><text:tab/>ORGAN – GRLO MOJE.</text:p>
      <text:p text:style-name="P5"><text:tab/><text:tab/>KOJE ĆE PROSLAVIT</text:p>
      <text:p text:style-name="P5"><text:tab/><text:tab/>LIPO IME TVOJE.</text:p>
      <text:p text:style-name="P5"/>
      <text:p text:style-name="P5">MARICA:<text:tab/>TONČI, MOJ DRAGI TONČI <text:span text:style-name="T8">(2X) </text:span><text:span text:style-name="T12">(zbor ponavlja)</text:span></text:p>
      <text:p text:style-name="P6"/>
      <text:p text:style-name="P6">(Marica i Tonči odlaze.)</text:p>
      <text:p text:style-name="P5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>4. ČIN</text:p>
      <text:p text:style-name="P8"/>
      <text:p text:style-name="P14">SIRIČEVIĆ: <text:tab/>Dok Marica i Tonči sretni idu prema kući, Lucija razmišlja o tome kako bi bilo dobro <text:tab/><text:tab/>da izveze čipku. To bi joj bio miraz i tada bi se mogla odmah udati za marka. Ovako <text:tab/><text:tab/>najprije mora čekati sestrino vjenčanje i tek slijedeće godine svoje. U mislima <text:tab/><text:tab/><text:tab/>pokušava dočarati kako je pauk pleo mrežu i počinje vesti. Budući da je dobila <text:tab/><text:tab/><text:tab/>čarobnu moć od ptice, ona vrlo brzo i vješto izveze čipku i kad se svi ukućani okupe, <text:tab/><text:tab/>ona im pokaže svoj rad. Svi su ushićeni ljepotom čipke, a i sretni jer će u kući <text:tab/><text:tab/><text:tab/>istovremeno biti dva vjenčanja. </text:p>
      <text:p text:style-name="P14"/>
      <text:p text:style-name="P15">(Lucija šeta po sobi i glasno razmišlja)</text:p>
      <text:p text:style-name="P14"/>
      <text:p text:style-name="P14">LUCIJA: <text:tab/><text:span text:style-name="T8">{ </text:span>AKO ČIPKU SATKAM SAD,</text:p>
      <text:p text:style-name="P14"><text:tab/><text:tab/>JA ĆU IMAT MIRAZ TAD.</text:p>
      <text:p text:style-name="P14"><text:tab/><text:tab/>MOĆI ĆU SE UDATI,</text:p>
      <text:p text:style-name="P14"><text:tab/><text:tab/>SA SVOJIM DRAGIM ŽIVJETI. <text:span text:style-name="T8">} </text:span><text:span text:style-name="T7">(</text:span><text:span text:style-name="T8">2X</text:span><text:span text:style-name="T7">) </text:span><text:span text:style-name="T11">(melodija - iz Rigoleta)</text:span></text:p>
      <text:p text:style-name="P14"/>
      <text:p text:style-name="P14"><text:tab/><text:tab/>Kako da to izvedem? Ptica mi je rekla da ću moći. </text:p>
      <text:p text:style-name="P14"><text:tab/><text:tab/>Pauk mi je pokazao.</text:p>
      <text:p text:style-name="P14"><text:tab/><text:tab/>Pokušat ću.</text:p>
      <text:p text:style-name="P14"><text:tab/><text:tab/>Samo da se sjetim...</text:p>
      <text:p text:style-name="P14"/>
      <text:p text:style-name="P15">(Početak – instrumentalni uvod "Pođi misli". Ptica i ptičica lete u pozadini.)</text:p>
      <text:p text:style-name="P15"/>
      <text:p text:style-name="P16">LUCIJA:<text:tab/><text:span text:style-name="T8">{ </text:span>POĐI MISLI</text:p>
      <text:p text:style-name="P16"><text:tab/><text:tab/>NA KRILIMA ZLATNIM,</text:p>
      <text:p text:style-name="P16"><text:tab/><text:tab/>POĐI TAMO U ZELENO POLJE,</text:p>
      <text:p text:style-name="P16"><text:tab/><text:tab/>GDJE BORAVI MOJ PRIJATELJ PAUK,</text:p>
      <text:p text:style-name="P16"><text:tab/><text:tab/>KOJI TAKO ČUDESNU LJEPOTU TKA. <text:span text:style-name="T8">}</text:span><text:span text:style-name="T10"> </text:span><text:span text:style-name="T11">(zbor ponavlja)</text:span></text:p>
      <text:p text:style-name="P16"><text:span text:style-name="T11"><text:tab/><text:tab/></text:span></text:p>
      <text:p text:style-name="P16"><text:tab/><text:tab/>NITI ZLATNE PRENESI NA MOJ DLAN</text:p>
      <text:p text:style-name="P16"><text:tab/><text:tab/>DA UZMOGNEM I JA ČIPKU TKAT.</text:p>
      <text:p text:style-name="P16"><text:tab/><text:tab/><text:span text:style-name="T8">{ </text:span>DIO NEBA I SUNCA DA UNESEM U NJU,</text:p>
      <text:p text:style-name="P16"><text:tab/><text:tab/>PJENU VALOVA MORSKIH I BIJELI ŽAL. <text:span text:style-name="T8">}</text:span><text:span text:style-name="T10"> </text:span><text:span text:style-name="T11">(zbor ponavlja)</text:span></text:p>
      <text:p text:style-name="P16"><text:span text:style-name="T11"/></text:p>
      <text:p text:style-name="P16"><text:span text:style-name="T11">(Lucija sjeda i šije. Zbor ponavlja cijelu "Pođi misli". Pauk i cvjetovi u pozadini plešu.)</text:span></text:p>
      <text:p text:style-name="P16"><text:span text:style-name="T11">(Ulaze otac, majka i baka.)</text:span></text:p>
      <text:p text:style-name="P16"><text:span text:style-name="T11"/></text:p>
      <text:p text:style-name="P16">MAJKA:<text:tab/>Što radiš, kćeri?</text:p>
      <text:p text:style-name="P16">LUCIJA:<text:tab/>Pripremam svoj miraz. I ja ću se, majko, sada moći udati.</text:p>
      <text:p text:style-name="P16">OTAC:<text:tab/><text:tab/>Bog te blagoslovio, kćeri!</text:p>
      <text:p text:style-name="P16">BAKA:<text:tab/>Neka sam i tu radost doživjela. Hvala Bogu!</text:p>
      <text:p text:style-name="P16"/>
      <text:p text:style-name="P15">(Ulaze Tonči, marica i Marko.)</text:p>
      <text:p text:style-name="P15">(Svi se okupe oko Lucije i promatraju njezin rad.)</text:p>
      <text:p text:style-name="P16"/>
      <text:p text:style-name="P16">LUCIJA:<text:tab/>Evo, gotovo je. Pogledajte, to je čipka.</text:p>
      <text:p text:style-name="P16">SVI:<text:tab/><text:tab/>Prekrasna je.</text:p>
      <text:p text:style-name="P16"/>
      <text:p text:style-name="P16"><text:soft-page-break/>LUCIJA:<text:tab/>Da, prekrasna je. To je naša PAŠKA ČIPKA. <text:span text:style-name="T11">(pokazuje publici)</text:span></text:p>
      <text:p text:style-name="P16"><text:span text:style-name="T11"><text:tab/><text:tab/></text:span>Neka resi naše ruho,</text:p>
      <text:p text:style-name="P16"><text:tab/><text:tab/>naše dvore i oltare.</text:p>
      <text:p text:style-name="P16"><text:tab/><text:tab/>Neka resi dragu domovinu svu!</text:p>
      <text:p text:style-name="P16"/>
      <text:p text:style-name="P15">(Svi pjevaju ove Lucijine riječi. Dolazi Siričević, odjavljuje i zajedno se sa svima klanja.)</text:p>
      <text:p text:style-name="P16"/>
      <text:p text:style-name="P16">SIRIČEVIĆ:<text:tab/>Eto, dragi gledatelji, to bi bilo sve za večeras. </text:p>
      <text:p text:style-name="P16"><text:tab/><text:tab/>Gledajte nas ponovo u slijedećoj emisiji</text:p>
      <text:p text:style-name="P16"><text:tab/><text:tab/>O – PERE – BOK!</text:p>
      <text:p text:style-name="P16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sobe:</text:p>
      <text:p text:style-name="P17"/>
      <text:p text:style-name="P16">LUCIJA</text:p>
      <text:p text:style-name="P16">MARKO</text:p>
      <text:p text:style-name="P16">MARICA</text:p>
      <text:p text:style-name="P16">TONČI</text:p>
      <text:p text:style-name="P16">MAJKA</text:p>
      <text:p text:style-name="P16">OTAC</text:p>
      <text:p text:style-name="P16">BAKA</text:p>
      <text:p text:style-name="P16">PAUK</text:p>
      <text:p text:style-name="P16">PTICA </text:p>
      <text:p text:style-name="P16">PTIĆ</text:p>
      <text:p text:style-name="P16">CVJETOVI</text:p>
      <text:p text:style-name="P16"/>
      <text:p text:style-name="P17"/>
      <text:p text:style-name="P17">Tehničko vodstvo:</text:p>
      <text:p text:style-name="P16"/>
      <text:p text:style-name="P16">ALEN – KAMENKA FABIJANIĆ</text:p>
      <text:p text:style-name="P16">ANTONIJA MARSIRIĆ</text:p>
      <text:p text:style-name="P16">BILJANA KOMESIR</text:p>
      <text:p text:style-name="P16">BRANKO BARSIR</text:p>
      <text:p text:style-name="P16">LUBENKO GRAŠO</text:p>
      <text:p text:style-name="P16">SANJA DOBRISIREVIĆ</text:p>
      <text:p text:style-name="P16">ROŽETKA ZUBOVIĆ</text:p>
      <text:p text:style-name="P16"/>
      <text:p text:style-name="P17"/>
      <text:p text:style-name="P17">Lektorirali:</text:p>
      <text:p text:style-name="P17"/>
      <text:p text:style-name="P16">IVUNKA I VLATKO MAJSKISIRIĆ</text:p>
      <text:p text:style-name="P16"/>
      <text:p text:style-name="P15"/>
      <text:p text:style-name="P16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hr" fo:country="H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hr" fo:country="H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TA Perla Pag</meta:initial-creator>
    <meta:creation-date>2020-10-02T12:56:56.02</meta:creation-date>
    <dc:date>2020-10-06T11:04:32.35</dc:date>
    <dc:creator>TA Perla Pag</dc:creator>
    <meta:editing-duration>PT2H3M40S</meta:editing-duration>
    <meta:editing-cycles>11</meta:editing-cycles>
    <meta:generator>OpenOffice/4.1.5$Win32 OpenOffice.org_project/415m1$Build-9789</meta:generator>
    <meta:document-statistic meta:table-count="0" meta:image-count="0" meta:object-count="0" meta:page-count="6" meta:paragraph-count="191" meta:word-count="1385" meta:character-count="8201"/>
  </office:meta>
</office:document-meta>
</file>