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2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2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2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2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2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2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2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2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3">
      <text:list-level-style-bullet text:level="1" text:style-name="WW_CharLFO3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3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3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3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3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3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3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3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P1" style:parent-style-name="Standard" style:master-page-name="MP0" style:family="paragraph">
      <style:paragraph-properties fo:break-before="page" fo:text-align="center"/>
    </style:style>
    <style:style style:name="P2" style:parent-style-name="Standard" style:family="paragraph">
      <style:paragraph-properties fo:text-align="end"/>
    </style:style>
    <style:style style:name="P3" style:parent-style-name="Standard" style:family="paragraph">
      <style:paragraph-properties fo:text-align="end"/>
    </style:style>
    <style:style style:name="P4" style:parent-style-name="Standard" style:family="paragraph">
      <style:paragraph-properties fo:text-align="end"/>
    </style:style>
    <style:style style:name="P5" style:parent-style-name="Standard" style:list-style-name="LFO1" style:family="paragraph"/>
    <style:style style:name="P6" style:parent-style-name="Standard" style:list-style-name="LFO2" style:family="paragraph"/>
    <style:style style:name="P7" style:parent-style-name="Standard" style:list-style-name="LFO3" style:family="paragraph"/>
    <style:style style:name="P8" style:parent-style-name="Standard" style:list-style-name="LFO3" style:family="paragraph"/>
    <style:style style:name="P9" style:parent-style-name="Standard" style:list-style-name="LFO3" style:family="paragraph"/>
    <style:style style:name="P10" style:parent-style-name="Standard" style:list-style-name="LFO3" style:family="paragraph"/>
    <style:style style:name="P11" style:parent-style-name="Standard" style:list-style-name="LFO3" style:family="paragraph"/>
    <style:style style:name="P12" style:parent-style-name="Standard" style:list-style-name="LFO3" style:family="paragraph"/>
    <style:style style:name="P13" style:parent-style-name="Standard" style:list-style-name="LFO3" style:family="paragraph"/>
    <style:style style:name="P14" style:parent-style-name="Standard" style:list-style-name="LFO3" style:family="paragraph"/>
    <style:style style:name="P15" style:parent-style-name="Standard" style:list-style-name="LFO3" style:family="paragraph"/>
    <style:style style:name="P16" style:parent-style-name="Standard" style:list-style-name="LFO3" style:family="paragraph"/>
    <style:style style:name="P17" style:parent-style-name="Standard" style:list-style-name="LFO3" style:family="paragraph"/>
    <style:style style:name="P18" style:parent-style-name="Standard" style:list-style-name="LFO3" style:family="paragraph"/>
  </office:automatic-styles>
  <office:body>
    <office:text text:use-soft-page-breaks="true">
      <text:p text:style-name="P1">PAŠKI AKVAREL</text:p>
      <text:p text:style-name="P2">Ivo Titarić</text:p>
      <text:p text:style-name="P3"><text:s text:c="2"/>( Biljana Komes)</text:p>
      <text:p text:style-name="P4"/>
      <text:list text:style-name="LFO1" text:continue-numbering="true">
        <text:list-item>
          <text:p text:style-name="P5">Pjesma KAMENA LAĐA</text:p>
        </text:list-item>
      </text:list>
      <text:p text:style-name="Standard">(Ribice plešu noseći model otoka Paga. Jedna grupa plavim trakama maše dočaravaju more – valove. Dolazi barba Marko s koferom. Odlaže kofer na pod)</text:p>
      <text:p text:style-name="Standard"/>
      <text:p text:style-name="Standard">MARKO:<text:tab/>Lipi moj Pagu, vo san ti doša!</text:p>
      <text:p text:style-name="Standard"/>
      <text:list text:style-name="LFO2" text:continue-numbering="true">
        <text:list-item>
          <text:p text:style-name="P6">pjesma VOLIM TE, LIPI PAGU MOJ</text:p>
        </text:list-item>
      </text:list>
      <text:p text:style-name="Standard"/>
      <text:p text:style-name="Standard">IVE:<text:s/><text:tab/><text:tab/>O barba Marko, ca ste arivali?!</text:p>
      <text:p text:style-name="Standard">MARKO:<text:tab/>A evo Ivek, došel sam.</text:p>
      <text:p text:style-name="Standard">MATE:<text:s/><text:tab/>A jeste dobro?</text:p>
      <text:p text:style-name="Standard">MARKO:<text:tab/>Jesam Mate, zakaj ne bi bil dobro.</text:p>
      <text:p text:style-name="Standard">MARE:<text:tab/>Ti cuda, kako kajka, ko da ne zna paški.</text:p>
      <text:p text:style-name="Standard">TONICA:<text:tab/>More bit i ne zna. Biče<text:s/>zaboravi.</text:p>
      <text:p text:style-name="Standard">MARE:<text:tab/>Odi Tonica, molin te, ne zna, vidiš da fintu bati.</text:p>
      <text:p text:style-name="Standard">TEREZA:<text:tab/>Pogej, Mare, ki pari. Obuka se je kaj da je ministar.</text:p>
      <text:p text:style-name="Standard">MARE:<text:tab/>Ca ti, Tereza, ne pojdeš u Zagreb, pa bi morebit tebe stavili za ministricu.</text:p>
      <text:p text:style-name="Standard">TONICA:<text:tab/>Nju bi stavili za glasnogovornicu. Vidiš da celi dan samo vice i laje.</text:p>
      <text:p text:style-name="Standard">TEREZA:<text:tab/>Ki laje! A ca ti, turlo, ciniš?</text:p>
      <text:p text:style-name="Standard">TONICA:<text:tab/>Ca si mi to rekla?!</text:p>
      <text:p text:style-name="Standard"/>
      <text:list text:style-name="LFO3" text:continue-numbering="true">
        <text:list-item>
          <text:p text:style-name="P7">pjesma KARANJE</text:p>
        </text:list-item>
      </text:list>
      <text:p text:style-name="Standard"/>
      <text:p text:style-name="Standard">IVE:<text:tab/><text:tab/>Dajte ženske, ne karajte se. Barba Marko če se prestrašit pa če poč nazad u Zagreb.</text:p>
      <text:p text:style-name="Standard">MARE:<text:tab/>A je, boje mu je u Pag.</text:p>
      <text:p text:style-name="Standard">MARKO:<text:tab/>Lepše je<text:s/>u Zagrebu. Tam ima mnogo lepih stvari, parkova, svega.</text:p>
      <text:p text:style-name="Standard">IVE:<text:tab/><text:tab/>A ni ne tako.</text:p>
      <text:p text:style-name="Standard"/>
      <text:list text:style-name="LFO3" text:continue-numbering="true">
        <text:list-item>
          <text:p text:style-name="P8">pjesma PAŠKI VRTLI I BUTIGA</text:p>
        </text:list-item>
      </text:list>
      <text:p text:style-name="Standard"/>
      <text:p text:style-name="Standard">MARKO:<text:tab/>Ma kaj vi to povedate. Ja vas niš ne razmem.</text:p>
      <text:p text:style-name="Standard">MATE:<text:tab/>Ma ca ste zaboravili paški?</text:p>
      <text:p text:style-name="Standard">MARKO:<text:tab/>Možda ste i vi zaboravili.</text:p>
      <text:p text:style-name="Standard"/>
      <text:list text:style-name="LFO3" text:continue-numbering="true">
        <text:list-item>
          <text:p text:style-name="P9">pjesma NEKU VECER REKA MI JE DED</text:p>
        </text:list-item>
      </text:list>
      <text:p text:style-name="Standard"/>
      <text:p text:style-name="Standard">TEREZA:<text:tab/>Barba Marko, a znate da je danaska litnji karneval. Sakrite se da ne bi vas užgali<text:s/><text:tab/><text:tab/><text:tab/>umisto Marka Karnevala</text:p>
      <text:p text:style-name="Standard">MARKO:<text:tab/>Je, kaj se vi tu zezate.</text:p>
      <text:p text:style-name="Standard">MARE:<text:tab/>A vrag ti poni KAJ. Reci cakod po paški.</text:p>
      <text:p text:style-name="Standard">TEREZA:<text:tab/>A pusti ti njega. Nek njemu bude boje u Zagreb.<text:s/>Mi znamo da je boji Pag. Zac ni kit<text:s/><text:tab/><text:tab/>poša u Zagreb nego je doša u Pag?</text:p>
      <text:p text:style-name="Standard">TONICA:<text:tab/>Pravo Tereza govori. Pitajte kita ki je grad najlipši.</text:p>
      <text:p text:style-name="Standard"/>
      <text:list text:style-name="LFO3" text:continue-numbering="true">
        <text:list-item>
          <text:p text:style-name="P10">pjesma KIT</text:p>
        </text:list-item>
      </text:list>
      <text:p text:style-name="Standard"/>
      <text:p text:style-name="Standard">MALI ANTE: Dide, došli ste! Očete ostat kod nas?</text:p>
      <text:p text:style-name="Standard">MARKO:<text:tab/>Bum videl.</text:p>
      <text:p text:style-name="Standard">MALI ANTE: Ostanite dide, boje Van je<text:s/>vode.</text:p>
      <text:p text:style-name="Standard"/>
      <text:list text:style-name="LFO3" text:continue-numbering="true">
        <text:list-item>
          <text:p text:style-name="P11">pjesma SVE MALENO PO MALENO (izdaleka)</text:p>
        </text:list-item>
      </text:list>
      <text:p text:style-name="Standard"/>
      <text:p text:style-name="Standard">TEREZA:<text:tab/>Ajmo ča na pijacu. Vo pocinje. Cujete da pivaju.</text:p>
      <text:p text:style-name="Standard"/>
      <text:list text:style-name="LFO3" text:continue-numbering="true">
        <text:list-item>
          <text:p text:style-name="P12">pjesma U NANINU ULICU (uz ples)</text:p>
        </text:list-item>
        <text:list-item>
          <text:p text:style-name="P13">pjesma KARNEVALE DOBRO MOJE</text:p>
        </text:list-item>
        <text:list-item>
          <text:p text:style-name="P14">pjesma LIPI PAŠKI KARNEVALU (ko porpuri)</text:p>
        </text:list-item>
      </text:list>
      <text:p text:style-name="Standard"/>
      <text:list text:style-name="LFO3" text:continue-numbering="true">
        <text:list-item>
          <text:p text:style-name="P15">paški tanac, zatim paško kolo</text:p>
        </text:list-item>
      </text:list>
      <text:p text:style-name="Standard"/>
      <text:p text:style-name="Standard">(barba Marko<text:s/>baca kofer u stranu i kola sa svima)</text:p>
      <text:p text:style-name="Standard"/>
      <text:p text:style-name="Standard">MATE:<text:tab/>Barba Marko, ajmo malo zakantat</text:p>
      <text:p text:style-name="Standard"/>
      <text:list text:style-name="LFO3" text:continue-numbering="true">
        <text:list-item>
          <text:p text:style-name="P16">pjevaju LIPE SU TI PAŠKINJE DIVOJKE</text:p>
        </text:list-item>
      </text:list>
      <text:p text:style-name="Standard"/>
      <text:p text:style-name="Standard">TEREZA,</text:p>
      <text:p text:style-name="Standard">MARE I</text:p>
      <text:p text:style-name="Standard">TONICA:<text:s/><text:tab/>A sad ćemo mi.</text:p>
      <text:p text:style-name="Standard"/>
      <text:list text:style-name="LFO3" text:continue-numbering="true">
        <text:list-item>
          <text:p text:style-name="P17">Pjevaju KAD NARANŽA</text:p>
        </text:list-item>
      </text:list>
      <text:p text:style-name="Standard"/>
      <text:p text:style-name="Standard">IVE:<text:tab/><text:tab/>Barba Marko, ca Van se cini. Je lipo kod nas u Pag?</text:p>
      <text:p text:style-name="Standard">MARKO:<text:tab/>A je, je.</text:p>
      <text:p text:style-name="Standard">TEREZA:<text:tab/>A Bože moj, lipo je i u Zagreb. A tamo su ti svi naši. Kaj mora ih je od Paga tamo.</text:p>
      <text:p text:style-name="Standard"><text:tab/><text:tab/>O, potli Paga je Zagreb najboji grad!</text:p>
      <text:p text:style-name="Standard">MARKO:<text:tab/>Svaki nikoga ima tamo. Našoj Gruicinki su i sin i či u Zagreb. A Parmatiju obadva<text:s/><text:tab/><text:tab/>sina.</text:p>
      <text:p text:style-name="Standard">TONICA:<text:tab/>A dudulicininovi,<text:s/>Laganzovi, pa onda Ivaničovi i Furtovi. A ni od pokojnoga<text:s/><text:tab/><text:tab/><text:tab/>Šmamjaka skoro cela fameja tamo. Onda od susede mi Matešike dvi čere i sin. A<text:s/><text:tab/><text:tab/>majko moja Božja od Staroga grada, a pol Paga je u Zagreb.</text:p>
      <text:p text:style-name="Standard">MATE:<text:tab/>A je, je, meni su i brat i rojak tamo. I faliju se<text:s/>da in je dobro.</text:p>
      <text:p text:style-name="Standard">IVE:<text:tab/><text:tab/>Ma jopeta, boje je u Pag.</text:p>
      <text:p text:style-name="Standard">MALI ANTE: Boje je, boje! Je tako, dide?</text:p>
      <text:p text:style-name="Standard">MARKO:<text:tab/>A lipi moj Ante! (miluje ga po kosi)</text:p>
      <text:p text:style-name="Standard">IVE:<text:tab/><text:tab/>Recite pravo, barba marko, di Van je boje: u Pag ili u Zagreb?</text:p>
      <text:p text:style-name="Standard">MALI ANTE: Recite, dide, recite.</text:p>
      <text:p text:style-name="Standard">MARKO:<text:tab/>(plače) A dico moja, najboje je meni u Pag.</text:p>
      <text:p text:style-name="Standard">SVI:<text:tab/><text:tab/>Kaj ste rekli?</text:p>
      <text:p text:style-name="Standard">MARKO I SVI:<text:tab/>Najboje je u Pag!</text:p>
      <text:p text:style-name="Standard"/>
      <text:list text:style-name="LFO3" text:continue-numbering="true">
        <text:list-item>
          <text:p text:style-name="P18">pjesma NIMA DO OTOKA PAGA (ili VOLIN TE LIPI PAGU MOJ)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hr" fo:country="H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Popis" style:display-name="Popis" style:family="paragraph" style:parent-style-name="Textbody">
      <style:text-properties fo:hyphenate="false"/>
    </style:style>
    <style:style style:name="Opisslike" style:display-name="Opis slik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style style:name="WW_CharLFO2LVL1" style:family="text">
      <style:text-properties style:font-name="OpenSymbol" style:font-name-asian="OpenSymbol" style:font-name-complex="OpenSymbol"/>
    </style:style>
    <style:style style:name="WW_CharLFO2LVL2" style:family="text">
      <style:text-properties style:font-name="OpenSymbol" style:font-name-asian="OpenSymbol" style:font-name-complex="OpenSymbol"/>
    </style:style>
    <style:style style:name="WW_CharLFO2LVL3" style:family="text">
      <style:text-properties style:font-name="OpenSymbol" style:font-name-asian="OpenSymbol" style:font-name-complex="OpenSymbol"/>
    </style:style>
    <style:style style:name="WW_CharLFO2LVL4" style:family="text">
      <style:text-properties style:font-name="OpenSymbol" style:font-name-asian="OpenSymbol" style:font-name-complex="OpenSymbol"/>
    </style:style>
    <style:style style:name="WW_CharLFO2LVL5" style:family="text">
      <style:text-properties style:font-name="OpenSymbol" style:font-name-asian="OpenSymbol" style:font-name-complex="OpenSymbol"/>
    </style:style>
    <style:style style:name="WW_CharLFO2LVL6" style:family="text">
      <style:text-properties style:font-name="OpenSymbol" style:font-name-asian="OpenSymbol" style:font-name-complex="OpenSymbol"/>
    </style:style>
    <style:style style:name="WW_CharLFO2LVL7" style:family="text">
      <style:text-properties style:font-name="OpenSymbol" style:font-name-asian="OpenSymbol" style:font-name-complex="OpenSymbol"/>
    </style:style>
    <style:style style:name="WW_CharLFO2LVL8" style:family="text">
      <style:text-properties style:font-name="OpenSymbol" style:font-name-asian="OpenSymbol" style:font-name-complex="OpenSymbol"/>
    </style:style>
    <style:style style:name="WW_CharLFO2LVL9" style:family="text">
      <style:text-properties style:font-name="OpenSymbol" style:font-name-asian="OpenSymbol" style:font-name-complex="OpenSymbol"/>
    </style:style>
    <style:style style:name="WW_CharLFO3LVL1" style:family="text">
      <style:text-properties style:font-name="OpenSymbol" style:font-name-asian="OpenSymbol" style:font-name-complex="OpenSymbol"/>
    </style:style>
    <style:style style:name="WW_CharLFO3LVL2" style:family="text">
      <style:text-properties style:font-name="OpenSymbol" style:font-name-asian="OpenSymbol" style:font-name-complex="OpenSymbol"/>
    </style:style>
    <style:style style:name="WW_CharLFO3LVL3" style:family="text">
      <style:text-properties style:font-name="OpenSymbol" style:font-name-asian="OpenSymbol" style:font-name-complex="OpenSymbol"/>
    </style:style>
    <style:style style:name="WW_CharLFO3LVL4" style:family="text">
      <style:text-properties style:font-name="OpenSymbol" style:font-name-asian="OpenSymbol" style:font-name-complex="OpenSymbol"/>
    </style:style>
    <style:style style:name="WW_CharLFO3LVL5" style:family="text">
      <style:text-properties style:font-name="OpenSymbol" style:font-name-asian="OpenSymbol" style:font-name-complex="OpenSymbol"/>
    </style:style>
    <style:style style:name="WW_CharLFO3LVL6" style:family="text">
      <style:text-properties style:font-name="OpenSymbol" style:font-name-asian="OpenSymbol" style:font-name-complex="OpenSymbol"/>
    </style:style>
    <style:style style:name="WW_CharLFO3LVL7" style:family="text">
      <style:text-properties style:font-name="OpenSymbol" style:font-name-asian="OpenSymbol" style:font-name-complex="OpenSymbol"/>
    </style:style>
    <style:style style:name="WW_CharLFO3LVL8" style:family="text">
      <style:text-properties style:font-name="OpenSymbol" style:font-name-asian="OpenSymbol" style:font-name-complex="OpenSymbol"/>
    </style:style>
    <style:style style:name="WW_CharLFO3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2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2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2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2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2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2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2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2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3">
      <text:list-level-style-bullet text:level="1" text:style-name="WW_CharLFO3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3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3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3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3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3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3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3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TA Perla Pag</meta:initial-creator>
    <dc:creator>Sanja Dobrijević</dc:creator>
    <meta:creation-date>2020-09-29T09:05:00Z</meta:creation-date>
    <dc:date>2026-06-30T09:26:00Z</dc:date>
    <meta:template xlink:href="Normal" xlink:type="simple"/>
    <meta:editing-cycles>5</meta:editing-cycles>
    <meta:editing-duration>PT1560S</meta:editing-duration>
    <meta:document-statistic meta:page-count="1" meta:paragraph-count="6" meta:word-count="474" meta:character-count="3175" meta:row-count="22" meta:non-whitespace-character-count="2707"/>
  </office:meta>
</office:document-meta>
</file>