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Standard" style:family="paragraph">
      <style:paragraph-properties fo:text-align="center"/>
    </style:style>
    <style:style style:name="T3" style:parent-style-name="Zadanifontodlomka" style:family="text">
      <style:text-properties fo:font-weight="bold" style:font-weight-asian="bold" style:font-weight-complex="bold" fo:font-size="18pt" style:font-size-asian="18pt" style:font-size-complex="18pt"/>
    </style:style>
    <style:style style:name="T4" style:parent-style-name="Zadanifontodlomka" style:family="text">
      <style:text-properties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6" style:parent-style-name="Standard" style:family="paragraph">
      <style:text-properties fo:font-style="italic" style:font-style-asian="italic" style:font-style-complex="italic"/>
    </style:style>
    <style:style style:name="P7" style:parent-style-name="Standard" style:family="paragraph">
      <style:text-properties fo:font-style="italic" style:font-style-asian="italic" style:font-style-complex="italic"/>
    </style:style>
    <style:style style:name="T8" style:parent-style-name="Zadanifontodlomka" style:family="text">
      <style:text-properties fo:font-style="italic" style:font-style-asian="italic" style:font-style-complex="italic"/>
    </style:style>
    <style:style style:name="T9" style:parent-style-name="Zadanifontodlomka" style:family="text">
      <style:text-properties fo:font-style="italic" style:font-style-asian="italic" style:font-style-complex="italic"/>
    </style:style>
    <style:style style:name="T10" style:parent-style-name="Zadanifontodlomka" style:family="text">
      <style:text-properties fo:font-style="italic" style:font-style-asian="italic" style:font-style-complex="italic"/>
    </style:style>
    <style:style style:name="P11" style:parent-style-name="Standard" style:family="paragraph">
      <style:text-properties fo:font-style="italic" style:font-style-asian="italic" style:font-style-complex="italic"/>
    </style:style>
    <style:style style:name="T12" style:parent-style-name="Zadanifontodlomka" style:family="text">
      <style:text-properties fo:font-style="italic" style:font-style-asian="italic" style:font-style-complex="italic"/>
    </style:style>
    <style:style style:name="T13" style:parent-style-name="Zadanifontodlomka" style:family="text">
      <style:text-properties fo:font-style="italic" style:font-style-asian="italic" style:font-style-complex="italic"/>
    </style:style>
    <style:style style:name="T14" style:parent-style-name="Zadanifontodlomka" style:family="text">
      <style:text-properties fo:font-style="italic" style:font-style-asian="italic" style:font-style-complex="italic"/>
    </style:style>
    <style:style style:name="T15" style:parent-style-name="Zadanifontodlomka" style:family="text">
      <style:text-properties fo:font-style="italic" style:font-style-asian="italic" style:font-style-complex="italic"/>
    </style:style>
    <style:style style:name="T16" style:parent-style-name="Zadanifontodlomka" style:family="text">
      <style:text-properties fo:font-style="italic" style:font-style-asian="italic" style:font-style-complex="italic"/>
    </style:style>
    <style:style style:name="T17" style:parent-style-name="Zadanifontodlomka" style:family="text">
      <style:text-properties fo:font-style="italic" style:font-style-asian="italic" style:font-style-complex="italic"/>
    </style:style>
    <style:style style:name="T18" style:parent-style-name="Zadanifontodlomka" style:family="text">
      <style:text-properties fo:font-style="italic" style:font-style-asian="italic" style:font-style-complex="italic"/>
    </style:style>
    <style:style style:name="P19" style:parent-style-name="Standard" style:family="paragraph">
      <style:text-properties fo:font-style="italic" style:font-style-asian="italic" style:font-style-complex="italic"/>
    </style:style>
  </office:automatic-styles>
  <office:body>
    <office:text text:use-soft-page-breaks="true">
      <text:p text:style-name="P1">RAZGOVOR UGODNI NARODA PAŠKOGA</text:p>
      <text:p text:style-name="P2"><text:span text:style-name="T3"><text:s text:c="63"/></text:span><text:span text:style-name="T4">Biljana Komes</text:span></text:p>
      <text:p text:style-name="P5"/>
      <text:p text:style-name="Standard"/>
      <text:p text:style-name="P6">(Djed, baka i otac sjede za stolom. Majka priprema večeru. Ulaze djeca.)</text:p>
      <text:p text:style-name="Standard"/>
      <text:p text:style-name="Standard">DJECA:<text:tab/><text:tab/>Dobra vecer!<text:tab/></text:p>
      <text:p text:style-name="Standard">MAJKA:<text:tab/><text:tab/>Dobra vecer, dico, jeste se nadivjali?</text:p>
      <text:p text:style-name="Standard">DJEVOJČICA:<text:tab/>Igrali smo se na Sakrivacice i na<text:s/>Dercanje.</text:p>
      <text:p text:style-name="Standard">DJEČAK:<text:tab/><text:tab/>I na Svako gožje spas.</text:p>
      <text:p text:style-name="Standard">DJEVOJČICA:<text:tab/>I na Daj mi koko vode.</text:p>
      <text:p text:style-name="Standard">MAJKA:<text:tab/><text:tab/>Dobro, dobro, sad lipo sedijte, malo pocekajte pa čemo vicerat.</text:p>
      <text:p text:style-name="Standard">DJEČAK:<text:tab/><text:tab/>Dide, ca to čitate?</text:p>
      <text:p text:style-name="Standard">DJED:<text:tab/><text:tab/><text:tab/>Na, pogedaj. Andrija Kačić Mišić: Razgovor ugodni naroda slovinskoga.</text:p>
      <text:p text:style-name="Standard">DJEVOJČICA:<text:tab/>Ajme, to je ono o Silbijanič Janku i Turicima!</text:p>
      <text:p text:style-name="Standard">DJEČAK:<text:tab/><text:tab/>A to nan je več dodijalo! Bi moglo ništo drugo bit, in prižempio kaj, ajmo reč,<text:s/><text:tab/><text:tab/><text:tab/>Razgovor ugodni naroda paškoga?</text:p>
      <text:p text:style-name="Standard">DJED:<text:tab/><text:tab/><text:tab/>A more, more. Očete da van pripovidan cakod od paškoga naroda?!</text:p>
      <text:p text:style-name="Standard">DJECA:<text:tab/><text:tab/>E, dide, pripovidajte.</text:p>
      <text:p text:style-name="Standard">DJED:<text:tab/><text:tab/><text:tab/>Šla van je naša Paškinja u Riku i kad se je tornala u Pag, razgovara se ona sa<text:s/><text:tab/><text:tab/><text:tab/>svojon susedon.<text:tab/></text:p>
      <text:p text:style-name="Standard"/>
      <text:p text:style-name="P7">(Razgovor glume dvije starije učenice.)</text:p>
      <text:p text:style-name="Standard"/>
      <text:p text:style-name="Standard">MARIJA:<text:tab/><text:tab/>Matija moja, znaš da san bila na vijaž?</text:p>
      <text:p text:style-name="Standard">MATIJA:<text:tab/><text:tab/>Je, vidila san da<text:s/>su ti škuri zatvorene pa san penšala da si siguro šla kadikod.</text:p>
      <text:p text:style-name="Standard">MARIJA:<text:tab/><text:tab/>Je, je, jesan. Bila san u Riku kod sina i čere. Ucina san više od tri šetemane,<text:s/><text:tab/><text:tab/><text:tab/>skoro misec dan.</text:p>
      <text:p text:style-name="Standard">MATIJA:<text:tab/><text:tab/>Pa je ti bilo dobro tamo?</text:p>
      <text:p text:style-name="Standard">MARIJA:<text:tab/><text:tab/>A i dobro i slabo.</text:p>
      <text:p text:style-name="Standard">MATIJA:<text:tab/><text:tab/>Kako to, ne<text:s/>razumin?!</text:p>
      <text:p text:style-name="Standard">MARIJA:<text:tab/><text:tab/>A lipo. Pervo san bila kod čere. Tamo mi je bilo puno lipo. Ona ti ima<text:s/><text:tab/><text:tab/><text:tab/><text:tab/>dobroga covika. On se jutro rano digne, pojde u spizu, povede dicu u fantini,</text:p>
      <text:p text:style-name="Standard">MATIJA<text:s/><text:span text:style-name="T8">(upada u riječ)</text:span>: To ti danaska zovu vertič.</text:p>
      <text:p text:style-name="Standard">MARIJA:<text:tab/><text:tab/>Ala, dobro. Onda ti on i<text:s/>kafu skuva i donese je na postiju, jerbo na puno lavra<text:s/><text:tab/><text:tab/><text:tab/>pa jutro malo dužje spociva. Ajme meni, baš je dobar, Job od covika!</text:p>
      <text:p text:style-name="Standard">MATIJA:<text:tab/><text:tab/>A je, je, dobar je. Bome ni meni moj pokojnjak, Bog ga pomiluj, nosi kafu u<text:s/><text:tab/><text:tab/><text:tab/>postiju.</text:p>
      <text:p text:style-name="Standard">MARIJA:<text:tab/><text:tab/>Onda san šla kod sina,<text:s/>bilo bi boje da nisan.</text:p>
      <text:p text:style-name="Standard">MATIJA:<text:tab/><text:tab/>Zac? Ca te je uvridi?</text:p>
      <text:p text:style-name="Standard">MARIJA:<text:tab/><text:tab/>Neee! Dobar je meni moj sin. I previše! Puno se je on pusti onoj svojoj ženi.<text:s/><text:tab/><text:tab/><text:tab/>Rekla san mu ja: Mujenjace, ca je to sve ciniš na voju?! A on če ti meni na to:<text:s/><text:tab/><text:tab/><text:tab/>Mama, danas se drukčije živi<text:s/>nego prije.<text:s/><text:span text:style-name="T9">(Oponaša sinov glas.)</text:span></text:p>
      <text:p text:style-name="Standard">MATIJA:<text:tab/><text:tab/>A ca mu je žena žlocesta?</text:p>
      <text:p text:style-name="Standard">MARIJA:<text:tab/><text:tab/>Ma ni žlocesta, ali je lena kaj krava. On se mora jutro rano dignut, pojde u<text:s/><text:tab/><text:tab/><text:tab/>spizu, povede dicu u taj vertič i još je nosi kafu na postiju. Ajme meni, parila<text:s/><text:tab/><text:tab/><text:tab/>san puknut od<text:s/>jada!</text:p>
      <text:p text:style-name="Standard">MATIJA:<text:tab/><text:tab/>Cekaj, a nisi rekla da ti i zet tako cini! Pa ni to isto?!</text:p>
      <text:p text:style-name="Standard">MARIJA:<text:s/><text:tab/><text:tab/>Rog čačin ti je isto!<text:s/><text:span text:style-name="T10">(pokazuje prstima)</text:span><text:s/>Ca to govoriš?! Ca ti znaš boje od<text:s/><text:tab/><text:tab/><text:tab/>mene? Jesi ti bila u Riku oli ja?!</text:p>
      <text:p text:style-name="Standard"/>
      <text:p text:style-name="P11">(Učenice se povlače.)</text:p>
      <text:p text:style-name="Standard"/>
      <text:p text:style-name="Standard">DJED:<text:s/><text:tab/><text:tab/>I tako su se skoro<text:s/>svadile oko toga je isto oli ni isto.</text:p>
      <text:p text:style-name="Standard"><text:span text:style-name="T12"><text:tab/></text:span><text:span text:style-name="T13"><text:tab/></text:span><text:span text:style-name="T14"><text:tab/>(prema publici)<text:s/></text:span>Ca vi<text:s/><text:tab/>govorite? Je oli ni?</text:p>
      <text:p text:style-name="Standard">OTAC:<text:tab/><text:tab/><text:tab/>A znate onu kad su barba Jure i barba Pavlič hodili u poje?!</text:p>
      <text:p text:style-name="Standard">BAKA:<text:tab/><text:tab/>Tu ne znan ni ja. Pripovidaj.</text:p>
      <text:p text:style-name="Standard">OTAC:<text:tab/><text:tab/><text:tab/>Dogovorili su van se oni vecer da čeju juro rano poč u<text:s/>poje i da če barba Jure<text:s/><text:tab/><text:tab/><text:tab/>uzest svoga konja jerbo in je triba.</text:p>
      <text:p text:style-name="Standard"><text:tab/><text:tab/><text:tab/>Ali preko noči je ucinla vela nevera, pravo šubišanje.<text:tab/></text:p>
      <text:p text:style-name="Standard">DJECA:<text:tab/><text:tab/><text:span text:style-name="T15">(oponašaju zvuk vjetra)</text:span></text:p>
      <text:p text:style-name="Standard">MAJKA:<text:tab/><text:tab/>Mucte, dico, čuhajte ca van otac pripovida.</text:p>
      <text:p text:style-name="Standard">OTAC:<text:tab/><text:tab/><text:tab/>Doša je jutro barba Jure pod barkun i vice:</text:p>
      <text:p text:style-name="Standard"><text:tab/><text:tab/><text:tab/>Pavel, vo san ti doni konja ko ti triba! Jerbo je merzlo.</text:p>
      <text:p text:style-name="Standard"><text:tab/><text:tab/><text:tab/>A on vice odozgora: Ne gremo nidi, ružno vrime je!</text:p>
      <text:p text:style-name="Standard"><text:tab/><text:tab/><text:tab/>A vaj opet vice: Ali voga konja san ti doni!</text:p>
      <text:p text:style-name="Standard"><text:tab/><text:tab/><text:tab/>Barba Paval opet vice: Ne gremo nidi!</text:p>
      <text:p text:style-name="Standard"><text:tab/><text:tab/><text:tab/>I tako dva – tri put dok ni sta na barkun i<text:s/>vidi da mu je doni konja za pilit<text:s/><text:tab/><text:tab/><text:tab/>derva. Onda su se svi smijali kaj mujeni.</text:p>
      <text:p text:style-name="Standard">BAKA:<text:tab/><text:tab/>A znate dico, kakav je taj konj za pilit derva?</text:p>
      <text:p text:style-name="Standard">DJEČAK:<text:tab/><text:tab/>Znamo, to je od derva, vako ima kaj dva iks<text:s/><text:span text:style-name="T16">(pokazuje)</text:span>. Onda se na to stavi<text:s/><text:tab/><text:tab/><text:tab/>platica i pilon se pili.</text:p>
      <text:p text:style-name="Standard">DJEVOJČICA I DJEČAK<text:s/><text:span text:style-name="T17">(oponašaju pokrete piljenja)</text:span>:</text:p>
      <text:p text:style-name="Standard"><text:tab/><text:tab/><text:tab/>Pili baba, pili ded</text:p>
      <text:p text:style-name="Standard"><text:tab/><text:tab/><text:tab/>Ajmo zajno na ubed.<text:s/><text:span text:style-name="T18">(ponavljaju još jedanput)</text:span></text:p>
      <text:p text:style-name="Standard">MAJKA:<text:tab/><text:tab/>E baš lipo. Ajmo sad svi zajno na viceru.</text:p>
      <text:p text:style-name="Standard"/>
      <text:p text:style-name="Standard">A:<text:s/><text:tab/><text:tab/><text:tab/>A ca čemo cint posli vicere?</text:p>
      <text:p text:style-name="Standard">B:<text:s/><text:tab/><text:tab/><text:tab/>Igrat čemo se na uganivanje.</text:p>
      <text:p text:style-name="Standard">A:<text:tab/><text:tab/><text:tab/>Kako?</text:p>
      <text:p text:style-name="Standard">B:<text:s/><text:tab/><text:tab/><text:tab/>Svaki od vas reč če cakod, a mi moramo uganat ca je to.</text:p>
      <text:p text:style-name="Standard"/>
      <text:p text:style-name="P19">(U tišini jedu. Nakon večere nastavljaju razgovor.)</text:p>
      <text:p text:style-name="Standard"/>
      <text:p text:style-name="Standard">A:<text:tab/><text:tab/><text:tab/>Dico, orte vamo! Sedijte na tloh.</text:p>
      <text:p text:style-name="Standard">C:<text:s/><text:tab/><text:tab/><text:tab/>Špjegaj mi ca je to: Bog vidi – Bog previdi?</text:p>
      <text:p text:style-name="Standard">D:<text:tab/><text:tab/><text:tab/>Ja, ja ču. To je kad ciniš dobro drugomu.</text:p>
      <text:p text:style-name="Standard">C:<text:tab/><text:tab/><text:tab/>To je jušto.</text:p>
      <text:p text:style-name="Standard">B:<text:tab/><text:tab/><text:tab/>Daje kaj žahara!</text:p>
      <text:p text:style-name="Standard">A:<text:tab/><text:tab/><text:tab/>To je kad lipo daje – miriši – kaj kad se frigaju frite oli bruštuliva kafu.</text:p>
      <text:p text:style-name="Standard">D:<text:tab/><text:tab/><text:tab/>Ne porta!</text:p>
      <text:p text:style-name="Standard">B:<text:tab/><text:tab/><text:tab/>Ni važno, ne!</text:p>
      <text:p text:style-name="Standard">A:<text:s/><text:tab/><text:tab/><text:tab/>Ne raci mi se!</text:p>
      <text:p text:style-name="Standard">C:<text:s/><text:tab/><text:tab/><text:tab/>Ne gre mi za ist.</text:p>
      <text:p text:style-name="Standard">A:<text:s/><text:tab/><text:tab/><text:tab/>Ni ga ca vidit, a peteši se!</text:p>
      <text:p text:style-name="Standard">B:<text:tab/><text:tab/><text:tab/>Kad se cini važan, a<text:s/>nima žac.</text:p>
      <text:p text:style-name="Standard">D:<text:tab/><text:tab/><text:tab/>Nima više alamaha.</text:p>
      <text:p text:style-name="Standard">A:<text:s/><text:tab/><text:tab/><text:tab/>Znan, znan – ako ne lavraš, nečeš niš dobit.</text:p>
      <text:p text:style-name="Standard">D:<text:tab/><text:tab/><text:tab/>Nima više kurbinoga pira.</text:p>
      <text:p text:style-name="Standard">A:<text:tab/><text:tab/><text:tab/>Kad ideš i piješ na tuji racun.</text:p>
      <text:p text:style-name="Standard">C:<text:tab/><text:tab/><text:tab/>Ki ima "od maške možjani"?</text:p>
      <text:p text:style-name="Standard">B:<text:s/><text:tab/><text:tab/><text:tab/>A to je onaj ki ni baš puno pametan.</text:p>
      <text:p text:style-name="Standard">D:<text:s/><text:tab/><text:tab/><text:tab/>Rekla mi je nana za<text:s/>nu divojku da je "Raca oli štraca". Ca je to?</text:p>
      <text:p text:style-name="Standard">A:<text:s/><text:tab/><text:tab/><text:tab/>To je kad je ki od greže fameje.</text:p>
      <text:p text:style-name="Standard">B:<text:s/><text:tab/><text:tab/><text:tab/>Uganaj ca je to: Sunce i daž, babin pas?</text:p>
      <text:p text:style-name="Standard">C:<text:s/><text:tab/><text:tab/><text:tab/>To je duga na nebo.</text:p>
      <text:p text:style-name="Standard">B:<text:tab/><text:tab/><text:tab/>A ca je to: Tuč batarelu?</text:p>
      <text:p text:style-name="Standard">D:<text:s/><text:tab/><text:tab/><text:tab/>To je kad se oženiju udovac i udovica, pa se tuceju batarele<text:s/>sa pokrovcičima.</text:p>
      <text:p text:style-name="Standard">B:<text:tab/><text:tab/><text:tab/>A ca je to: Svi su se narivali u perdac mista?</text:p>
      <text:p text:style-name="Standard">A:<text:tab/><text:tab/><text:tab/>To je u malo mista.</text:p>
      <text:p text:style-name="Standard">OTAC:<text:tab/><text:tab/><text:tab/>Ca se niste štufali uganivat munješčine? Ajmo ča u postiju.</text:p>
      <text:p text:style-name="Standard">DJECA:<text:s/><text:tab/><text:tab/>Laku noč!</text:p>
      <text:p text:style-name="Standard">OTAC:<text:tab/><text:tab/><text:tab/>Dobro spite i lipo sanjajte!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hr" fo:country="H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pis" style:display-name="Popis" style:family="paragraph" style:parent-style-name="Textbody">
      <style:text-properties fo:hyphenate="false"/>
    </style:style>
    <style:style style:name="Opisslike" style:display-name="Opis slik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A Perla Pag</meta:initial-creator>
    <dc:creator>Sanja Dobrijević</dc:creator>
    <meta:creation-date>2020-10-09T11:40:00Z</meta:creation-date>
    <dc:date>2026-06-30T09:28:00Z</dc:date>
    <meta:template xlink:href="Normal" xlink:type="simple"/>
    <meta:editing-cycles>6</meta:editing-cycles>
    <meta:editing-duration>PT3480S</meta:editing-duration>
    <meta:document-statistic meta:page-count="1" meta:paragraph-count="10" meta:word-count="761" meta:character-count="5094" meta:row-count="36" meta:non-whitespace-character-count="4343"/>
  </office:meta>
</office:document-meta>
</file>